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adornments="Regular" style:font-pitch="variable" style:font-charset="x-symbol"/>
    <style:font-face style:name="Symbol" svg:font-family="Symbol" style:font-adornments="Обычный" style:font-family-generic="roman" style:font-pitch="variable" style:font-charset="x-symbol"/>
    <style:font-face style:name="OpenSymbol" svg:font-family="OpenSymbol"/>
    <style:font-face style:name="Arial2" svg:font-family="Arial" style:font-family-generic="swiss"/>
    <style:font-face style:name="Courier New" svg:font-family="'Courier New'" style:font-adornments="Обычный" style:font-family-generic="modern" style:font-pitch="fixed"/>
    <style:font-face style:name="Times New Roman" svg:font-family="'Times New Roman'" style:font-family-generic="roman" style:font-pitch="variable"/>
    <style:font-face style:name="Times New Roman1" svg:font-family="'Times New Roman'" style:font-adornments="Обычный" style:font-family-generic="roman" style:font-pitch="variable"/>
    <style:font-face style:name="Arial" svg:font-family="Arial" style:font-family-generic="swiss" style:font-pitch="variable"/>
    <style:font-face style:name="Arial1" svg:font-family="Arial" style:font-family-generic="system" style:font-pitch="variable"/>
    <style:font-face style:name="Courier New1" svg:font-family="'Courier New'"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2" svg:font-family="'Times New Roman'" style:font-family-generic="system" style:font-pitch="variable"/>
  </office:font-face-decls>
  <office:automatic-styles>
    <style:style style:name="P1" style:family="paragraph" style:parent-style-name="Standard">
      <style:paragraph-properties fo:margin-top="0.106cm" fo:margin-bottom="0.106cm" fo:line-height="150%" fo:text-align="center" style:justify-single-word="false"/>
    </style:style>
    <style:style style:name="P2" style:family="paragraph" style:parent-style-name="Standard">
      <style:paragraph-properties fo:margin-top="0.106cm" fo:margin-bottom="0.106cm" fo:line-height="150%" fo:text-align="end" style:justify-single-word="false"/>
    </style:style>
    <style:style style:name="P3" style:family="paragraph" style:parent-style-name="Standard">
      <style:paragraph-properties fo:margin-top="0.106cm" fo:margin-bottom="0.106cm" fo:line-height="150%" fo:text-align="justify" style:justify-single-word="false"/>
    </style:style>
    <style:style style:name="P4" style:family="paragraph" style:parent-style-name="Standard" style:list-style-name="WWNum6">
      <style:paragraph-properties fo:margin-top="0.106cm" fo:margin-bottom="0.106cm" fo:line-height="150%" fo:text-align="justify" style:justify-single-word="false"/>
    </style:style>
    <style:style style:name="P5" style:family="paragraph" style:parent-style-name="Standard">
      <style:paragraph-properties fo:margin-top="0.106cm" fo:margin-bottom="0.106cm" fo:line-height="150%" fo:text-align="center" style:justify-single-word="false"/>
      <style:text-properties fo:font-size="14pt" fo:language="uk" fo:country="UA" style:font-size-asian="14pt" style:font-size-complex="14pt" style:font-weight-complex="bold"/>
    </style:style>
    <style:style style:name="P6" style:family="paragraph" style:parent-style-name="Standard">
      <style:paragraph-properties fo:margin-top="0.106cm" fo:margin-bottom="0.106cm" fo:line-height="150%" fo:text-align="justify" style:justify-single-word="false"/>
      <style:text-properties fo:font-size="14pt" fo:language="uk" fo:country="UA" style:font-size-asian="14pt" style:font-size-complex="14pt" style:font-weight-complex="bold"/>
    </style:style>
    <style:style style:name="P7" style:family="paragraph" style:parent-style-name="Standard">
      <style:paragraph-properties fo:margin-top="0.106cm" fo:margin-bottom="0.106cm" fo:line-height="150%" fo:text-align="justify" style:justify-single-word="false"/>
      <style:text-properties fo:font-size="14pt" fo:language="uk" fo:country="UA" style:font-size-asian="14pt" style:font-size-complex="14pt"/>
    </style:style>
    <style:style style:name="P8" style:family="paragraph" style:parent-style-name="Standard">
      <style:paragraph-properties fo:margin-top="0.106cm" fo:margin-bottom="0.106cm" fo:line-height="150%" fo:text-align="justify" style:justify-single-word="false"/>
      <style:text-properties fo:font-size="14pt" fo:language="uk" fo:country="UA" fo:font-weight="bold" style:font-size-asian="14pt" style:font-weight-asian="bold" style:font-size-complex="14pt" style:font-weight-complex="bold"/>
    </style:style>
    <style:style style:name="P9" style:family="paragraph" style:parent-style-name="Standard">
      <style:paragraph-properties fo:margin-top="0.106cm" fo:margin-bottom="0.106cm" fo:line-height="150%" fo:text-align="center" style:justify-single-word="false"/>
      <style:text-properties fo:font-size="14pt" fo:language="uk" fo:country="UA" fo:font-weight="bold" style:font-size-asian="14pt" style:font-weight-asian="bold" style:font-size-complex="14pt" style:font-weight-complex="bold"/>
    </style:style>
    <style:style style:name="P10" style:family="paragraph" style:parent-style-name="Standard" style:master-page-name="First_20_Page">
      <style:paragraph-properties fo:margin-top="0.106cm" fo:margin-bottom="0.106cm" fo:line-height="150%" fo:text-align="center" style:justify-single-word="false" style:page-number="auto"/>
    </style:style>
    <style:style style:name="P11" style:family="paragraph" style:parent-style-name="Footer">
      <style:paragraph-properties fo:text-align="center" style:justify-single-word="false"/>
    </style:style>
    <style:style style:name="P12" style:family="paragraph" style:parent-style-name="Footer">
      <style:paragraph-properties>
        <style:tab-stops>
          <style:tab-stop style:position="8.44cm" style:type="center"/>
          <style:tab-stop style:position="17.002cm" style:type="right"/>
        </style:tab-stops>
      </style:paragraph-properties>
    </style:style>
    <style:style style:name="P13" style:family="paragraph" style:parent-style-name="Heading_20_3">
      <style:paragraph-properties fo:margin-top="0.106cm" fo:margin-bottom="0.106cm" fo:line-height="150%" fo:text-align="justify" style:justify-single-word="false"/>
      <style:text-properties fo:language="uk" fo:country="UA"/>
    </style:style>
    <style:style style:name="T1" style:family="text">
      <style:text-properties fo:font-size="14pt" fo:language="uk" fo:country="UA" style:font-size-asian="14pt" style:font-size-complex="14pt"/>
    </style:style>
    <style:style style:name="T2" style:family="text">
      <style:text-properties fo:font-size="14pt" fo:language="uk" fo:country="UA" style:font-size-asian="14pt" style:font-size-complex="14pt" style:font-weight-complex="bold"/>
    </style:style>
    <style:style style:name="T3" style:family="text">
      <style:text-properties fo:font-size="14pt" fo:language="uk" fo:country="UA" fo:font-weight="bold" style:font-size-asian="14pt" style:font-weight-asian="bold" style:font-size-complex="14pt" style:font-weight-complex="bold"/>
    </style:style>
    <style:style style:name="T4" style:family="text">
      <style:text-properties fo:font-size="14pt" fo:language="en" fo:country="US" style:font-size-asian="14pt" style:font-size-complex="14pt" style:font-weight-complex="bold"/>
    </style:style>
    <style:style style:name="T5" style:family="text">
      <style:text-properties fo:font-size="14pt" fo:language="en" fo:country="US" fo:font-weight="bold" style:font-size-asian="14pt" style:font-weight-asian="bold" style:font-size-complex="14pt" style:font-weight-complex="bold"/>
    </style:style>
    <style:style style:name="T6" style:family="text">
      <style:text-properties fo:font-size="14pt" fo:font-weight="bold" style:font-size-asian="14pt" style:font-weight-asian="bold" style:font-size-complex="14pt" style:font-weight-complex="bold"/>
    </style:style>
    <style:style style:name="T7" style:family="text">
      <style:text-properties fo:language="uk" fo:country="UA"/>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0"><text:span text:style-name="T2">Міністерство культури <text:s/>та інформаційної політики України</text:span></text:p>
      <text:p text:style-name="P1"><text:span text:style-name="T2">Харківський національний університет мистецтв</text:span></text:p>
      <text:p text:style-name="P1"><text:span text:style-name="T2">ім. І.П. Котляревського</text:span></text:p>
      <text:p text:style-name="P1"><text:span text:style-name="T2">Кафедра майстерності актора та режисури театру анімації</text:span></text:p>
      <text:p text:style-name="P5"/>
      <text:p text:style-name="P5"/>
      <text:p text:style-name="P5"/>
      <text:p text:style-name="P5"/>
      <text:p text:style-name="P1"><text:span text:style-name="T3">Панч і Джуді – народний театр ляльок в Лондоні</text:span></text:p>
      <text:p text:style-name="P8"/>
      <text:p text:style-name="P8"/>
      <text:p text:style-name="P8"/>
      <text:p text:style-name="P8"/>
      <text:p text:style-name="P8"/>
      <text:p text:style-name="P8"/>
      <text:p text:style-name="P8"/>
      <text:p text:style-name="P8"/>
      <text:p text:style-name="P2"><text:span text:style-name="T2">Виконавиць:</text:span></text:p>
      <text:p text:style-name="P2"><text:span text:style-name="T3">Свистунова Є.В.</text:span></text:p>
      <text:p text:style-name="P2"><text:span text:style-name="T2">Спеціалізація:</text:span></text:p>
      <text:p text:style-name="P2"><text:span text:style-name="T3">Акторська майстерність театру анімації</text:span></text:p>
      <text:p text:style-name="P9"/>
      <text:p text:style-name="P5"/>
      <text:p text:style-name="P5"/>
      <text:p text:style-name="P5"/>
      <text:p text:style-name="P5"/>
      <text:p text:style-name="P1"><text:span text:style-name="T2">Харків 2020</text:span></text:p>
      <text:p text:style-name="P1"><text:span text:style-name="T2">ЗМІСТ</text:span></text:p>
      <text:p text:style-name="P3"><text:soft-page-break/><text:span text:style-name="T2">ВСТУП……………………………………………………………………………3</text:span></text:p>
      <text:p text:style-name="P3"><text:span text:style-name="T2">РОЗДІЛ І НА ПОЧАТКУ СТАНОВЛЕННЯ ТЕАТРУ ЛЯЛЬОК <text:s/>В ЛОНДОНІ.4</text:span></text:p>
      <text:p text:style-name="P3"><text:span text:style-name="T2"><text:s text:c="4"/>1.1. Історія виникнення англійського Панча………………………………….4</text:span></text:p>
      <text:p text:style-name="P3"><text:span text:style-name="T2"><text:s text:c="4"/>1.2. Персонаж англійського народного театру ляльок-" Панч"……………...11</text:span></text:p>
      <text:p text:style-name="P3"><text:span text:style-name="T2"><text:s text:c="4"/>1.3. Панч і Джуді……………………………………………………………......15</text:span></text:p>
      <text:p text:style-name="P3"><text:span text:style-name="T2">РОЗДІЛ ІІ РІЗНОМАНІТНІСТЬ МЕТОДІВ ВОЖДІННЯ ЛЯЛЬКИ ТА ОСНОВНІ ПРЕДСТАВНИКИ…………………………………………………………………22</text:span></text:p>
      <text:p text:style-name="P3"><text:span text:style-name="T2"><text:s text:c="5"/>2.1 Система ляльки і методи ляльковождіння………………………………..22</text:span></text:p>
      <text:p text:style-name="P3"><text:span text:style-name="T2"><text:s text:c="5"/>2.2. Представники ляльководів Англії………………………………………..30</text:span></text:p>
      <text:p text:style-name="P3"><text:span text:style-name="T2"><text:s text:c="5"/>2.3. <text:s/>Кланн Льюїс і Томас Хольден…………………………………………...34</text:span></text:p>
      <text:p text:style-name="P3"><text:span text:style-name="T2">ВИСНОВКИ………………………………………………………………………38</text:span></text:p>
      <text:p text:style-name="P3"><text:span text:style-name="T2">СПИСОК ЛІТЕРАТУРИ………………………………………………………….40</text:span><text:bookmark text:name="_GoBack"/></text:p>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3"><text:soft-page-break/><text:span text:style-name="T2">Вступ</text:span></text:p>
      <text:p text:style-name="P3"><text:span text:style-name="T2">Лялька, яка входить у список непорушних атрибутів Британії, не може не жахливими вчинками, горбатим носом та жорстокістю характеру, протягом довгого часу дарує сміх і радість як дітям, так і дорослим. Бідна Джуді, яка є незмінною дружиною Панча, ловить на собі жартівливі погляди та спочуття глядачів, теж увійшла у список національного надбання Англії. Треба зауважити, що навіть всім відома маріонетка, не змогла затьмарити Панча і Джуді, а це вже цікавий факт для дослідницької роботи. Лялька Панч продовжує своє існування на вулицях Лондону, насмілюсь зауважити, Він ніколи не втратить свою актуальність.</text:span></text:p>
      <text:p text:style-name="P3"><text:span text:style-name="T3">Актуальність </text:span><text:span text:style-name="T2"><text:s/>полягає в тому, що в цій роботі в перше розглядається англійська народна лялька Панч, як об</text:span><text:span text:style-name="T4">’</text:span><text:span text:style-name="T2">єкт впливу на сучасного розбещеного глядача</text:span></text:p>
      <text:p text:style-name="P3"><text:span text:style-name="T3">Об</text:span><text:span text:style-name="T5">’</text:span><text:span text:style-name="T3">єктом дослідження </text:span><text:span text:style-name="T2">є англійський народний театр ляльок та історичні етапи його становлення</text:span></text:p>
      <text:p text:style-name="P3"><text:span text:style-name="T3">Предметом дослідження </text:span><text:span text:style-name="T2">є народна англійська лялька Панч та особливості його ляльководження</text:span></text:p>
      <text:p text:style-name="P3"><text:span text:style-name="T3">Мета роботи </text:span><text:span text:style-name="T2">полягає в тому, щоб познайомити українських лялькарів з особливостями народної британської ляльки та особливостями роботи з нею</text:span></text:p>
      <text:p text:style-name="P3"><text:span text:style-name="T3">Завдання:</text:span></text:p>
      <text:list xml:id="list7219110355253558446" text:style-name="WWNum6">
        <text:list-item>
          <text:p text:style-name="P4"><text:span text:style-name="T2">Знайти аналоги англійського Панча в сучасному театрі анімації</text:span></text:p>
        </text:list-item>
        <text:list-item>
          <text:p text:style-name="P4"><text:span text:style-name="T2">Дослідити особливості роботи з перчаточною лялькою без гапіту</text:span></text:p>
        </text:list-item>
        <text:list-item>
          <text:p text:style-name="P4"><text:span text:style-name="T2">Дослідити з оригінальним сценарієм вистав Панча і Джуді</text:span></text:p>
        </text:list-item>
        <text:list-item>
          <text:p text:style-name="P4"><text:span text:style-name="T2">Дослідити роботу ляльководів Англії</text:span></text:p>
        </text:list-item>
      </text:list>
      <text:p text:style-name="P3"><text:span text:style-name="T3">Методологія роботи </text:span><text:span text:style-name="T2">роботи включає в себе аналітичний, комплексний методи, біографічний та метод реконструкції вистав</text:span><text:span text:style-name="T3">.</text:span></text:p>
      <text:p text:style-name="P3"><text:span text:style-name="T3">Робота складається </text:span><text:span text:style-name="T2">зі вступу, двох розділів, шести підрозділів, висновків та списку літератури.</text:span></text:p>
      <text:p text:style-name="P6"><text:soft-page-break/></text:p>
      <text:p text:style-name="P3"><text:span text:style-name="T6">Ро</text:span><text:span text:style-name="T3">зділ І. На початку становлення театру ляльок в Лондоні </text:span></text:p>
      <text:p text:style-name="P3"><text:span text:style-name="T3">1.1 Історія виникнення англійського Панча</text:span></text:p>
      <text:p text:style-name="P3"><text:span text:style-name="T1"><text:s text:c="4"/>Кінець XIX - початок ХХ століть - перехідний період в історії Англії, що відбився на всіх сферах життя країни. <text:s/>Зміни торкнулися, крім усього іншого, і театру ляльок. <text:s/>У 1897 році відомий англійський поет, критик, художник Артур Саймонс (28 лютого 1865 - 22 грудень 1945) писав: «Я задаюся питанням, чому ми потребуємо в лялькових виставах? <text:s/>Тому, що це щось інше, незвичне, фантастичне, починало свій шлях безпосередньо від грецької Маски. <text:s/>Маріонетки нагадують нам про те, що мистецтво театру, перш за все, має бути красивим, а вже тільки потім - яким завгодно іншим. <text:s/>Суть в тому, що дитячі вистави здаються Вам - більш тонкі, більш поетичні, більш відчувають предмет, ніж дуже раціональні, але дуже сучасні вистави театрів з живим актором »</text:span></text:p>
      <text:p text:style-name="P3"><text:span text:style-name="T7"><text:s text:c="8"/></text:span><text:span text:style-name="T1">Тут порівнюються різні види театру. <text:s/>Емоційне забарвлення висловлювання, адресованого широкої аудиторії, демонструє естетичні уподобання автора. <text:s/>Він явно намагається захистити (його есе, цитата з якого наведена, так і називається «На захист ляльок») театр ляльок від чиїхось нападок, від чийогось невдоволення. <text:s/>Чим може бути викликане таке гостре бажання Саймонса підняти престиж цього виду театру, адже театр ляльок ніколи особливо високо не оцінюють ?! <text:s/>Перш, ніж відповісти на таке невигадливе питання, необхідно розглянути ряд інших питань, основним з яких є: що представляла собою Англія названого періоду? <text:s/>Адже «театральне життя Англії кінця XIX - початку ХХ століття, боротьба різних художніх напрямків відображають суперечність суспільного життя і культури країни» <text:s text:c="2"/>Зараз найбільш актуальний з них: в чому специфіка театру ляльок Англії в обраний період? <text:s/>Спробуємо з'ясувати.</text:span></text:p>
      <text:p text:style-name="P3"><text:span text:style-name="T1"><text:s text:c="6"/>Історично склалося так, що кожна система театральної ляльки існує в певній естетичній системі, компоненти якої: навички управління, літературна основа вистави, своєрідний глядач. <text:s/>Почнемо розмову з кінця - обговоримо глядача.</text:span></text:p>
      <text:p text:style-name="P3"><text:soft-page-break/><text:span text:style-name="T1"><text:s text:c="4"/>1897 рік - рік написання есе «На захист ляльок». <text:s/>Це останнє п'ятиріччя правління королеви Вікторії. <text:s/>У 1901-му з її смертю закінчиться епоха економічної і політичної стабільності, що почалася у 1837. За шістдесят чотири роки Англія змінилася невпізнанно. <text:s/>Процес урбанізації зробив з колись аграрної країни прогресивну промислову. <text:s/>Її в той час називали «майстерня світу», завдяки найрозвиненішим в світі металургійної та верстатобудівної промисловостям.</text:span></text:p>
      <text:p text:style-name="P3"><text:span text:style-name="T1"><text:s text:c="5"/>Разом з тим, умови життя були такі. <text:s/>Будинки англійців були заставлені пишною та важкою меблями: численними столиками, пуфиками, кріслами, столики з порцеляновими статуетками. <text:s/>Стіни прикрашалися картинами і фотографіями. <text:s/>Розкіш межувала з пристойністю: повсякденний костюм повинен був бути суворим і стриманим, меблі - прихована скатертинами і чохлами, так як показувати ніжки було непристойно навіть столу.</text:span></text:p>
      <text:p text:style-name="P3"><text:span text:style-name="T1"><text:s text:c="4"/>Комфортні умови життя і розвитку Великобританії можна пояснити наявністю колоній (Австралія, Нова Зеландія, Індія, південна і центральна частини Африки, Канада, частина Гвіани і кілька островів в Південній Америці), які приносили чималий і регулярний дохід. <text:s/>Крім того, Англія панувала в ряді країн, які формально не належали їй: Афганістан, Єгипет, Китай. <text:s/>Такий ідеальний стан в економіці закінчився кризою 1880-х років, коли конкуренти Великобританії на континенті теж досягли чималого рівня розвитку. <text:s/>В цей же час англійські колонії починають чинити опір владі країни-урбанізатора. <text:s/>Відкритих військових дій поки немає (Англо-бурська війна почнеться в 1899 році), але в 1881 році бури повстали і утворили дві держави: Трансвааль і Помаранчеву республіку. <text:s/>Шляхом реформ намагається боротися і Індія. <text:s/>У 1885 році там виник Національний конгрес, чия мета - незалежність країни.</text:span></text:p>
      <text:p text:style-name="P3"><text:span text:style-name="T1"><text:s text:c="10"/>Соціум Англії ділився на два стани: правляча верхівка, пролетаріат. <text:s/>Всіх об'єднувала духовна сфера, поділяв - рівень соціального життя. <text:s/>Ідея, що панувала в економіці - вчення Бертрана про свободу конкуренції як основу </text:span><text:soft-page-break/><text:span text:style-name="T1">капіталізму. <text:s/>Якщо на початку правління Вікторії переїжджати в споруджувані міста з селищ було вигідно, то у <text:s/>80-х, коли почалися повстання колоній, а також ослабла монополія в торгівлі через конкурентів на континенті, пролетаріат відчув погіршення умов життя, але в село не повернувся, а <text:s/>почав збиратися в суспільства. <text:s/>До 1897 року виникло кілька політичних організацій з соціалістичної спрямованістю. <text:s/>Так як жилося «простому люду» не дуже погано (зміни на гірше тільки почалися), то ніяких крайнощів суспільства соціал-демократів собі не дозволяли, і особливо масових вступів в їх ряди не було.</text:span></text:p>
      <text:p text:style-name="P3"><text:span text:style-name="T1"><text:s text:c="4"/>До життя духу можна віднести: релігію, ідеологію, естетичні уподобання. <text:s/>Для англійця кінця дев'ятнадцятого століття було важливо: ідея непорушності трону, сім'я, релігійність. <text:s/>У всьому подає приклад королівське подружжя. <text:s/>Вони були ідеальною сім'єю, цінували вірність один одному і теплі відносини. <text:s/>(Після смерті Альберта Вікторія не захотіла вийти заміж ще раз. Альберт придумав звичай дарувати дітям подарунки на Різдво).</text:span></text:p>
      <text:p text:style-name="P3"><text:span text:style-name="T1"><text:s text:c="7"/>У зв'язку з появою філософії Ніцше і вчення Дарвіна (1859) про походження людини, і так складне ставлення до релігії змінилося. <text:s/>Стала популярна філософія позитивізму, що прагнула приміряти науку з релігією. <text:s/>Герберт Спенсер - найбільш яскравий представник цієї течії в Англії. <text:s/>Він стверджував, що релігія - засіб очищення внутрішнього світу людини від скверни зовнішнього світу; <text:s/>наука - засіб для практичного розвитку виробництва, техніки, а також - «біологічне» обгрунтування встановленого порядку у всіх сферах життя.</text:span></text:p>
      <text:p text:style-name="P3"><text:span text:style-name="T1"><text:s text:c="6"/>Ч. Діккенс, Р. Браунінг, Д. Рескін, прерафаеліти, О. Бердслі, О. Уайльд, Б. Шоу, Д. Голсуорсі в тій чи іншій мірі співвідносяться з часом правління Вікторії. <text:s/>Джон Рескін разом з Вільямом Морісом не довіряли механізмам, так як вважали, що лише ручна праця здатна зберегти в людині моральні якості і естетичні почуття. <text:s/>Моріс хотів повернути красу в повсякденне життя і створив для цього художні майстерні, де проводилися предмети домашнього вжитку вручну. <text:s/>Змагатися з мануфактурами його майстерні не могли, так як ручні вироби коштували в рази дорожче виробів масового виробництва.</text:span></text:p>
      <text:p text:style-name="P3"><text:soft-page-break/><text:span text:style-name="T1"><text:s text:c="2"/>Знаючи деякі (перераховані вище) особливості життя британського суспільства, можна стверджувати, що театральний глядач того часу був консерватором, який звик до міщанського існування (як сказали б німецькі романтики). <text:s/>Його, з одного боку, дуже хвилювали соціальні питання, які були достатньо висвітлені в художній літературі, але не в сучасній англійській драмі. <text:s/>Разом з тим, глядач хотів бачити щось ефектне, видовищне. <text:s/>Якщо говорити про театр ляльок, то перше бажання задовольняв театр Панча; <text:s/>друге - театр маріонеток (і не тільки), в якому багато уваги приділялося трюкових здібностям ляльок. <text:s/>Якщо говорити про драматичний театр, то перше бажання задовольняло нові театральні течії; <text:s/>друге - традиційний театр. <text:s/>Абсолютно справедливо може здатися, що розподіл вистав на «соціальні» і «видовищні» - досить грубе формулювання думки. <text:s/>Проте, я на ній наполягаю. <text:s/>Мені здається, можна так стверджувати, грунтуючись на своїх знаннях і відчуттях.</text:span></text:p>
      <text:p text:style-name="P3"><text:span text:style-name="T1"><text:s text:c="7"/>Так як тема роботи пов'язана з театром ляльок, то спробуємо абстрагуватися від різних пошуків і сконцентруватися на безпосередньо пов'язаних з темою знаннях. <text:s/>З наведеної на початку роботи цитати ясно, що мова йде про особливий вид театру. <text:s/>На сьогоднішній день Н. Наумов, грунтуючись на формулюванні Королева, описує його <text:s/>такий способом: «Театр ляльок - це вид мистецтва, який відрізняється від інших особливим способом створення сценічного образу за допомогою художнього інструменту, тобто <text:s/>ляльки, яка, будучи основним виразним засобом вистави, в обумовлені художнім задумом моменти поступається місцем «натуральним фізичним засобам акторю.». На початку ХХ століття формулювання було іншим.</text:span></text:p>
      <text:p text:style-name="P3"><text:span text:style-name="T1"><text:s text:c="6"/>Про специфіку в ній говорилося наступне: на сцені театру ляльок грають вистави театральні ляльки - неживі фігури, що оживають завдяки людині, - тобто роботи актора-лялькаря в «живому» плані не враховувалася. <text:s/>Не можна сказати, щоб його не було зовсім. <text:s/>Просто значення «живого плану» в ляльковому спектаклі було іншим. <text:s/>За словами Інни Соломоник - російської дослідниці східного і європейського театру ляльок. <text:s/>Член комісії з досліджень </text:span><text:soft-page-break/><text:span text:style-name="T1">УНІМА, кандидат філологічних наук. <text:s/>Автор книг «Традиційний театр ляльок Сходу. <text:s/>Основні види театру плоских зображень »,« Ляльки виходять на сцену »і ін. Людина в традиційному ляльковому поданні міг з'явитися в декількох іпостасях: при виконанні <text:s/>формально-технічної функції, коли він ставився до плану вираження, керуючи лялькою не криючись за ширмою - на очах у глядачів - не будучи персонажем п'єси; <text:s/>при виконанні формально-технічних завдань одночасно зі смисловими, коли він частково брав на себе зображення персонажа, працюючи і «в плані вираження» і в плані змісту (як персонаж п'єси); <text:s/>при несенні виключно смисловий функції, коли він розповідав про події та персонажів, вів за ляльок діалоги або виступав їх актором.</text:span></text:p>
      <text:p text:style-name="P3"><text:span text:style-name="T1"><text:s text:c="6"/>Англійська глядач міг бачити актора театру ляльок в «живому плані», коли той ніс у виставі смислову функцію. <text:s/>Добре висловився Голдовський про ляльковий театр часів Єлизавети: «Більшість лялькових вистав того часу були пантоміма, в яких оповідач або коментував дію, або вимовляв текст за всіх персонажів вистави, будучи своєрідним посередником між ляльками і глядачами.»</text:span></text:p>
      <text:p text:style-name="P3"><text:span text:style-name="T1"><text:s text:c="7"/>Повернемося все-таки до формулювань. <text:s/>Наведене поняття початку століття виключало іграшки з одного боку і автомати з іншого, але було досить широко для того, щоб включати в себе велику кількість різноманітних фігур, а також методів маніпуляції ними. <text:s/>Щоб уявляти собі все розмаїття театру ляльок, варто поговорити про це докладніше.</text:span></text:p>
      <text:p text:style-name="P3"><text:span text:style-name="T1"><text:s text:c="6"/>За своєю формою театральні ляльки можуть бути плоскими і об'ємними. <text:s/>Плоскими фігурами можна управляти як з боку (англійський Той-театр), так і знизу. <text:s/>Фігури, які можуть управлятися з боку, а також за допомогою переміщення горизонтальних стрижнів, - тіньові фігури театру Карагез в Греції і Туреччині. <text:s/>Є ляльки, які управляються стрижнями у вертикальному положенні знизу. <text:s/>До них відносяться тіньові ляльки з островів Ява і Балі, а також Китайські ляльки. <text:s/>Тіньові ляльки можуть бути зроблені з непрозорих матеріалів. <text:s/>Тоді тінь буде чорно-біла. <text:s/>Такі ляльки є на острові Ява. <text:s/>Також </text:span><text:soft-page-break/><text:span text:style-name="T1">тіньові ляльки можуть бути з напівпрозорої тканини. <text:s/>Тоді тіні будуть кольоровими. <text:s/>Таке можна зустріти в Китаї і Греції.</text:span></text:p>
      <text:p text:style-name="P3"><text:span text:style-name="T1"><text:s text:c="7"/>Об'ємними фігурами можна управляти зверху або знизу. <text:s/>Якщо їх тіло і руки переміщаються знизу палицями, то це - тростинові ляльки. <text:s/>Вони зустрічаються в традиційному театрі ляльок на островах Ява, а також на берегах Рейну. <text:s/>Якщо цільної фігурою можна управляти зверху за рахунок маніпуляцією нитками, з'єднаними з зчленуваннями, то це — маріонетки.</text:span></text:p>
      <text:p text:style-name="P3"><text:span text:style-name="T1"><text:s text:c="11"/>На сьогоднішній день це далеко не всі існуючі типи театральної ляльки. <text:s/>Є японська лялька, яку носить людина на очах у глядачів, і маніпулює нею за допомогою трьох помічників через важелі і дроту в її спині - бунраку. <text:s/>Є планшетна лялька, яку змушує рухатися зміцнення, що проходить через будь-яку частину ляльки. <text:s/>Вона працює вертикально. <text:s/>Є Пальчикові ляльки, які живуть сценічним життям завдяки пальцям ляльководів, а також для виготовлення рукавичок, що одягаються на руку ляльковода. <text:s/>Крім усього іншого, є живі ляльки, які представляють собою тулуб і голову ляльковода (тіло ляльки звисає з шиї людини), - тантамареска. Звичайно, я змішую тут типи театральних ляльок, що були до початку ХХ століття, з ляльками, що з'явилися вже пізніше, але це для того, щоб показати всю різноманітність систем, а також те, що театр ляльок зазнає змін.</text:span></text:p>
      <text:p text:style-name="P3"><text:span text:style-name="T1"><text:s text:c="6"/>Всі перераховані системи можна розділити на ті, якими з тих чи інших причин грають спектаклі по всьому світу, і на ті, які притаманні лише культурам певних країн. <text:s/>До перших з названих можна віднести: пальчикові, рукавичку, планшетні, маріонетки, тіньові, тантамарески; <text:s/>до других - японську ляльку, що використовується в театральних ходах. <text:s/>Так як Англія - країна з великими торгово-політичними зв'язками, то в історії її театру ляльок можна знайти слід будь-якої системи театральної ляльки (наприклад, китайський театр тіней був там дуже популярний у вісімнадцятому сторіччі), крім тих, у яких дуже вузька специфіка застосування. <text:s/>До початку ХХ століття Англія знала: тіньовий театр, маріонеток, перчаточних ляльок, автомати, райок (попередник кіно)</text:span></text:p>
      <text:p text:style-name="P3"><text:soft-page-break/><text:span text:style-name="T1"><text:s text:c="5"/>Знаючи, хоча б у вигляді назв, різноманітність театральних лялькових систем, важливо зрозуміти коло тих проблем, які повинні були вирішувати лялькарі рубежу XIX-XX століть.</text:span></text:p>
      <text:p text:style-name="P3"><text:span text:style-name="T1"><text:s text:c="11"/>У цей час з'явилися нові ідеї, нові технічні досягнення, вплив яких на цей вид театру передбачити з високою ймовірністю об'єктивності стало можливим оцінити лише зараз - через сторіччя. <text:s/>Цей період в декілька десятиліть сміливо можна назвати періодом змін в тому числі і для театру ляльок Англії, своєрідність якого в тому, що він являє собою сукупність театрів ляльок різних країн. <text:s/>У ньому вдало поєднуються різні тенденції. <text:s/>Крім цього, театр ляльок в Англії завжди стикався з труднощами соціального плану. <text:s/>Місця його розташування були найрізноманітнішими: церкви, ярмарки, причали, виставки, вулиці, а також знімні приміщення. <text:s/>Весь процес створення вистав (створення ляльок, сценографія, вибір сюжету) проходив серед членів однієї родини і був вкрай довгим. <text:s/>Театральні ляльки разом з майстерністю ляльковода передавалися з покоління в покоління. <text:s/>Всі театральні тонкощі зберігалися під великим секретом. <text:s/>Репертуар змінювався не часто. <text:s/>Вистави мали приносити дохід. <text:s/>Саме тому, лялькові трупи частіше гастролювали по країні, ніж працювали на одному місці. З часом, ремесло поступово перестало приносити необхідний прибуток. <text:s/>Тому було кілька причин:</text:span></text:p>
      <text:p text:style-name="P3"><text:span text:style-name="T1"><text:s text:c="7"/>1. <text:s/>Зміна репертуару драматичних театрів.</text:span></text:p>
      <text:p text:style-name="P3"><text:span text:style-name="T1">У 1890-і роки на сцені драматичних театрів Англії стали періодично з'являтися постановки вистав за п'єсами, що належать до нової драмі. <text:s/>Актори стали вирішувати нові завдання. <text:s/>Театр маріонеток, велика частина репертуару якого будувалася на репертуарі театрів з живими акторами (оперних, драматичних), став відчувати потребу в літературному матеріалі, так як ляльки не могли виконувати нові завдання. <text:s/>Наприклад, в драм театрі з'явилося таке амплуа, як неврастенік. <text:s/>Актор, який грає такі ролі, повинен демонструвати на сцені неврівноваженість, хворобливу нервовість, легко піддаватися різним впливам і настроям, знаходиться в стані гострого душевної кризи. Лялька таку </text:span><text:soft-page-break/><text:span text:style-name="T1">психологічну мобільність продемонструвати не може, так як відноситься до іншого виду театру - до умовного.</text:span></text:p>
      <text:p text:style-name="P3"><text:span text:style-name="T1"><text:s text:c="8"/>2. <text:s text:c="2"/>Поява інших видів видовищ.</text:span></text:p>
      <text:p text:style-name="P3"><text:span text:style-name="T1">Наприклад, кіно. <text:s/>Не можна сказати, що в той час воно було настільки розвинене, щоб говорити про нього серйозно, але деяку частину глядачів від театру ляльок все ж відняло, так як служило альтернативою Райку - учаснику багатьох уявлень на ярмарках - вигравала в динаміці і якості. </text:span></text:p>
      <text:p text:style-name="P3"><text:span text:style-name="T1"><text:s text:c="8"/>3. «Штампованість» наявних лялькових вистав.</text:span></text:p>
      <text:p text:style-name="P3"><text:span text:style-name="T1">Не можна сказати, що в цьому ніколи до кінця 19го століття не звинувачували театр ляльок, але саме зараз це стало найбільш актуально. <text:s/>Маріонеточники хотіли здивувати глядача трюковими особливостями своїх ляльок, а панчмени - гостротою висловлювання. <text:s/>Для широкого глядача цього ставало мало. <text:s/>Йому хотілося нових властивостей ляльок, що призводять до іншої якості уявлень.</text:span></text:p>
      <text:p text:style-name="P3"><text:span text:style-name="T1"><text:s text:c="6"/>4. Зниження глядацького інтересу внаслідок чого практично весь дохід від виступів став йти на орендну плату сценічних майданчиків.</text:span></text:p>
      <text:p text:style-name="P3"><text:span text:style-name="T1"><text:s text:c="8"/>5.Зменшення кількості ярмарок.</text:span></text:p>
      <text:p text:style-name="P3"><text:span text:style-name="T1"><text:s text:c="8"/>6.Заборона міської влади на театральну діяльність на вулицях міста.</text:span></text:p>
      <text:p text:style-name="P3"><text:span text:style-name="T1">Театр почав шукати нового глядача. <text:s/>Це була дитяча аудиторія, любляча фантастичні видовища і прості відносини персонажів на сцені.</text:span></text:p>
      <text:p text:style-name="P3"><text:span text:style-name="T1"><text:s text:c="5"/>На початку роботи було сказано про складну естетичну систему, в якій знаходиться театр ляльок. <text:s/>Одна зі складових цієї системи - драматургія. <text:s/>Для кожного виду ляльок потрібні свої особливі драматургічні ходи. <text:s/>"Тіньові фігури, наприклад, можуть передавати атмосферу чарівництва і таємниці, або показувати графічні сцени . Завдяки карикатурності своїх жестів, перчаточна лялька найбільш органічна в грі грубого фарсу . Маріонетка - сама людська із всіх ляльок. Вона близька до життя <text:s/>, але є небезпека натуралізму. "</text:span></text:p>
      <text:p text:style-name="P3"><text:soft-page-break/><text:span text:style-name="T1"><text:s text:c="5"/>Спробуємо поговорити про це докладніше на прикладі двох традиційних систем театральної ляльки: маріонетки і Панча - вони грають різні за характером п'єси. <text:s/>Почнемо з останнього.</text:span></text:p>
      <text:p text:style-name="P3"><text:span text:style-name="T1"><text:s text:c="13"/></text:span></text:p>
      <text:p text:style-name="P3"><text:span text:style-name="T3"><text:s/>1.2. Персонаж англійського народного театру ляльок-" Панч"</text:span></text:p>
      <text:p text:style-name="P7"/>
      <text:p text:style-name="P3"><text:span text:style-name="T1"><text:s text:c="7"/>В даний час Панч - обличчя англійського театру ляльок. <text:s/>Борис Голдовський - провідний російський дослідник у галузі мистецтва граючих ляльок - висловився про Панча наступним чином: "Він на всі часи став улюбленим героєм Англії. Його не обійшли увагою ні художники, ні філософи, ні політичні діячі, ні театрали, ні літератори. Він - <text:s/>душа Англії. він більше ніж феномен культури, він соціокультурний феномен Великобританії ." Погоджуся з наведеної цитатою, так як мова в ній йде про збірний образ Панча, а не про конкретну систему театральної ляльки. <text:s/>Уявлення ж про те, що театр ляльок Англії - це лише комедія про Панча і Джуді - сильне спрощення, якщо не сказати, що помилка. Панч - це в першу чергу усна традиція, адаптована послідовністю виконавців з живих виступів, а не автентичних сценаріїв, і постійно розвивається. <text:s/>Однак існують деякі раніше опубліковані сценарії різної автентичності.</text:span></text:p>
      <text:p text:style-name="P3"><text:span text:style-name="T1"><text:s text:c="7"/>За словами Спейта у театру ляльок країни багата історія. <text:s/>Привезена в 1662 році італійська маріонетка Пунчінелла вросла корінням у вже підготовлений грунт. Як відомо, шлях з Італії в Англію йде через Францію. <text:s/>Точно так же шлях до англійської ляльковому народному герою Панчу йде від італійського Пульчинелли через французького Полішинеля. У XVII столітті італійські і французькі лялькарі з'явилися в Лондоні, і городяни з захопленням прийняли їх уявлення про пригоди і витівки Пульчинелли і його французького побратима Полішинеля. <text:s/>В результаті з'явився англійський герой лялькової комедії, якому дали ім'я Панч. У загальних словах це виглядає наступним чином. <text:s/>У всі часи були знакові персонажі, які в підсумку і дали країні Панча. <text:s/>Характерно і те, що </text:span><text:soft-page-break/><text:span text:style-name="T1">вони були не тільки ляльковими. <text:s/>У драматичному театрі також був прототип. <text:s/>Почнемо з нього. <text:s/>Почалося все з менестрелів, яких наймали на роль дурнів при палацах, тавернах, розважальних будинках. <text:s/>Ця робота була з певним робочим графіком і формою одягу. <text:s/>Поза роботою костюм не носився. <text:s/>Виглядав він наступним чином : пальто і штани були строкатими або різнокольоровими (часто червоні, зелені або сині, і жовті), голова була покрита капюшоном, схожим на чернечий, іноді забарвлений ослячими вухами, а іноді і головою або гребенем півня. <text:s/>Дзвіночки дзвеніли на спідниці, рукавах і кінчику капюшона, часто згорнутому вперед. <text:s/>Частиною одягу також була довга спідниця з лисячим хвостом. <text:s/>«Дурень» носив з собою коротку палицю, що нагадувала скіпетр, з блазня головою на кінці. <text:s/>Найбільшою популярністю «дурні» користувалися в епоху Відродження. <text:s/>Закінчили своє існування лише в сімнадцятому столітті з появою парламенту. <text:s/>У ньому просто перестали на деякий час мати потребу, так як основне його заняття було - обмежувати своїми жартами владу короля, волати до його розсудливості. <text:s/>Тепер цим став займатися новий орган влади. <text:s/>Проте, бажання народу сміятися над своїм горем не пропало. <text:s/>Так блазень на ім'я Vice з'явився на театральній сцені. <text:s/>В першу чергу, вони жартували над релігійної драмою. <text:s/>Це стало відбуватися після того, як церкви відмовилися від драматичних вистав на своїй території. <text:s/>Віце був сварливим хвальком, якого часто били в бійці. <text:s/>Як правило сценічний образ блазня був з горбом. <text:s/>Одежа його була схожа на блазнівську. <text:s/>Іноді він носив з собою меч. <text:s/>За часів Єлизавети Віце втрачає деякі якості, пов'язані з моральним обличчям, і стає простим блазнем. <text:s/>Це те, що стосується прародителя Панча в драматичному театрі. <text:s/>Їх об'єднує зухвалий характер, зовнішня схожість, і значення для соціального життя країни. <text:s/>Як я вже сказала, аналог існував і в театрі ляльок. <text:s/>У середньовічній Англії, на думку Дж. Спейта, існували як ляльки рукавички, так і маріонетки. <text:s/>Федотов <text:s/>стверджує, що <text:s/>виготовлення рукавичок були більш поширені. <text:s/>Особлива увага приділялася містеру Панчу. <text:s/>Спочатку вони грали релігійні драми. На період кінця XIX - початку ХХ століття панчмени грали свої вистави на один сюжет і зі схожим набором персонажів. <text:s/>Представники цього </text:span><text:soft-page-break/><text:span text:style-name="T1">виду вистав відрізнялися один від одного, в основному, імпровізаційними навичками. <text:s/>Панч в цій виставі - перчаточна лялька з гачкуватим носом, горбом, верескливим голосом (за рахунок пищика в роті ляльковода) і зухвалим характером. <text:s/>Одягнений він в наряд яскравого (найчастіше, червоного) кольору і в ковпак блазня з дзвіночками. <text:s/>Подання складається з чергування епізодів, в яких транслюється один і той же сюжет: Панч спілкується з іншим персонажем, дратуючим <text:s/>його якимось чином (сімейним скандалом з дружиною, криком новонародженої дитини, поглинаннями сосисок собака і т.д.), після чого б'є його <text:s/>палицею до смерті. <text:s/>Наприкінці вистави він зустрічається зі смертю і перемагає її. <text:s/>Етичний аспект такої дії як вбивство заперечується, так як Панч поза соціальних рамок. <text:s/>Він - уособлення свободи народного духу. <text:s/>Вистава йде двадцять - тридцять хвилин. <text:s/>Сцена являє собою закриту з чотирьох сторін, в тому числі і зверху, ширму. <text:s/>Персонажі з'являються знизу. <text:s/>Між сценками Панч сидить на ширмі і співає пісні або декламує вірші. <text:s/>Іноді просто сидить.</text:span></text:p>
      <text:p text:style-name="P3"><text:span text:style-name="T1"><text:s text:c="3"/>Після того, як театр ляльок став світським, ляльки рукавички стали використовуватися в тому числі і в комічних виставах. <text:s/>«Панч, з усіх петрушек, мабуть, самий пустотливий. <text:s/>Петрушки в інших країнах найближчих своїх родичів залишають в спокої, а Панч розриває навпіл свою дитину і викидає його у вікно, свою дружину він забиває до смерті. <text:s/>Але він і більш послідовний. <text:s/>До нього приходить смерть, приносить шибеницю і пропонує повіситися, але Панч вдає з себе дурника і просить, щоб смерть показала йому, як це робиться. <text:s/>Смерть показує, Панч затягує петлю і відправляє смерть на «той світ». »І все це - тільки частина витівок Панча, частина дивовижної комедії з безліччю прекрасних лялькових персонажів - полісменів, якого Панч прокручує в м'ясорубці, Крокодилом, якого він б'є своєю палицею та собакою Тобі.</text:span></text:p>
      <text:p text:style-name="P3"><text:span text:style-name="T1"><text:s text:c="3"/>Зараз же Панч - виключно перчаточна лялька. <text:s/>Це не єдина система театральних ляльок, що діють на сценах англійських театрів. <text:s/>Складність розмови про інших лялькарів зі списку Спейта полягає в тому, що рідкісні випадки, коли можна визначити системи, на основі яких будуються їх вистави . </text:span><text:soft-page-break/><text:span text:style-name="T1">Як згадувалося вище, Панч існував на ряду з маріонеткою, <text:s/>однак, вона не змогла затьмарити Панча.</text:span></text:p>
      <text:p text:style-name="P3"><text:span text:style-name="T1"><text:s text:c="7"/>Власне Панч - це скорочене ім'я все того ж італійського Пульчинелли, якого англійці стали називати Панчінеллой, а для стислості - просто Панч.</text:span></text:p>
      <text:p text:style-name="P3"><text:span text:style-name="T1">Панч - дивовижний персонаж. <text:s/>Товстий, потворний шут з довгим кривим носом і пронизливим різким голосом. <text:s/>Це справжній хуліган, брехун, злодюжка, у нього немає жодної хорошої якості, але ... ось вже багато століть Панч - один з найулюбленіших і чарівних героїв театру ляльок.</text:span></text:p>
      <text:p text:style-name="P3"><text:span text:style-name="T1"><text:s text:c="6"/>Перший час Панч був маріонеткою. <text:s/>Але через кілька десятиліть він став таким, яким його знають і люблять сьогодні - верховою лялькою. <text:s/>І сюжет його комедії склався не відразу. <text:s/>Спочатку Панч з'являвся в будь-якій ляльковій виставі. <text:s/>У п'єсі про Ноєв ковчег він хвацько витанцьовував, у виставах про перемоги англійської армії грав роль солдата. Але завжди і всюди він залишався самим собою - улюбленцем публіки, нахабним блазнем. <text:s text:c="6"/></text:span></text:p>
      <text:p text:style-name="P3"><text:span text:style-name="T1"><text:s text:c="3"/>Популярність Панча була настільки велика, що багато англійських письменників створювали для нього п'єси і мало хто не згадав його в своїх творах. Панч грав у п'єсах класика літератури епохи Просвітництва Генрі Філдінга. <text:s/>Томас Шерідан написав свого Панча-бакалавра, а Джонатан Свіфт вигадав про нього цілу поему, в якій переказав сюжет традиційного англійського уявлення. </text:span></text:p>
      <text:p text:style-name="P3"><text:span text:style-name="T1"><text:s text:c="5"/>Панч - один із символів Великобританії. <text:s/>В характері і вчинках Панча англійці дізнаються характерні особливості національного гумору. <text:s/>А його наполегливість і впертість - гордість англійців. <text:s/>Як і всі його європейські брати, Панч не існує без палиці, яка в його руках перетворюється на смертоносну зброю. Панч сьогодні - перчаточная лялька. <text:s/>Грають же комедії про Панча кращі лялькарі країни. <text:s/>Їх називають панчменамі.</text:span></text:p>
      <text:p text:style-name="P7"/>
      <text:p text:style-name="P3"><text:span text:style-name="T3">1.3 Панч і Джуді</text:span></text:p>
      <text:p text:style-name="P3"><text:soft-page-break/><text:span text:style-name="T3"><text:s text:c="9"/></text:span><text:span text:style-name="T1">Панч і Джуді - традиційна лялькова вистава за участю містера Панча і його дружини Джуді. <text:s/>Подання складається з послідовності коротких сцен, кожна з яких зображує взаємодію двох персонажів, найчастіше містера Панча і ще одного персонажа, який зазвичай стає жертвою фарсу Панча. <text:s/>У різних епізодах комедії Панч, часто викликають шокований сміх, переважає клоунада містера Панча.</text:span></text:p>
      <text:p text:style-name="P3"><text:span text:style-name="T1"><text:s text:c="3"/>Шоу проводиться одним ляльководом всередині будки, відомим з вікторіанських часів як «професор» або «панчмен», і іноді йому допомагає «бутильщик», який заганяє публіку за межі будки, оголошує виставу і збирає гроші. . <text:s/>Бутлер може також грати супутню музику або звукові ефекти на барабані або гітарі і розмовляти з маріонетками, іноді повторюючи рядки, які, можливо, було важко зрозуміти публіці. <text:s/>У вікторіанську епоху кращими інструментами були барабани і сковороди. <text:s/>Сьогодні більшість професорів працюють поодинці, так як потреба в розливі стала менш важливою при вуличних заходах. <text:s/>В сучасних шоу глядачів заохочують до участі, закликаючи персонажів на сцені, щоб попередити їх про небезпеку або розповісти їм про те, що відбувається у них за спиною.</text:span></text:p>
      <text:p text:style-name="P3"><text:span text:style-name="T1"><text:s text:c="3"/>У британському шоу «Панч і Джуді» Панч говорить характерним пронизливим голосом, створюваним пристосуванням, відомим як swazzle або swatchel, яке професор тримає в роті, передаючи своє радісне кудкудакання. <text:s/>Це надає Панчу вокальні якості, як якщо б він говорив через казу. <text:s/>Ім'я Джоан було змінено на Джуді, тому що «Джуді» було легше вимовити за допомогою сваззлу, ніж «Джоан». <text:s/>Фірмовий звук Панча настільки важливий, що в колах Панча і Джуді виникають розбіжності щодо того, чи можна вважати шоу "без засліплення" справжнім шоу "Панча і Джуді". <text:s/>Інші персонажі не використовують сваззл, тому Панчмен повинен перемикатися вперед і назад, все ще тримаючи пристрій у роті.</text:span></text:p>
      <text:p text:style-name="P3"><text:span text:style-name="T1"><text:s text:c="8"/>Панч був надзвичайно відомий у Парижі, і до кінця 18 століття він також грав у британських американських колоніях, де навіть Джордж Вашингтон купував квитки на виставу. <text:s/>Однак маріонеткові вироби були дорогими і </text:span><text:soft-page-break/><text:span text:style-name="T1">громіздкими в установці і транспортуванні, вони представлялися в порожніх залах, задніх кімнатах таверн або у великих наметах на щорічних сільськогосподарських заходах в Англії на ярмарку Варфоломія і Мейфері. <text:s/>У другій половині 18-го століття компанії маріонеток почали поступатися місцем ляльковим уявленням в рукавичках, які проводилися у вузькій і легкій кабіні одним ляльководом, зазвичай з помічником або «Розливальники», щоб зібрати натовп і зібрати гроші. Ці шоу можуть подорожувати по провінційних містах або переміщатися з кута в кут по жвавих лондонських вулицях, даючи безліч виступів за один день. <text:s/>Персонаж «Панча» адаптувався до нового формату, перетворившись із струнного коміка, який міг би говорити обурливі речі, на більш агресивну маріонетку в рукавичці, який міг робити обурливі - і часто жорстокі - речі іншим персонажам.</text:span></text:p>
      <text:p text:style-name="P3"><text:span text:style-name="T1"><text:s text:c="6"/>Пересувна лялькова будка в <text:s/>ляльковому шоу «Панч і Джуді» в кінці 18 - початку 19 століття могла бути легко оснащена і спочатку була покрита тканиною в клітинку або будь-якою іншою недорогою тканиною, яка могла виявитися під рукою. <text:s/>Пізніше вікторіанські будки були більш яскравими, особливо ті, які використовувалися для різдвяних вечірок і інших уявлень в приміщенні. <text:s/>Однак в 20 столітті маріонеткові будки в червоно-білу смужку стали культовими на пляжах багатьох англійських приморських і літніх курортів. <text:s/>Така смугаста тканина сьогодні - найпоширеніше укриття, де б не проходило уявлення.</text:span></text:p>
      <text:p text:style-name="P3"><text:span text:style-name="T1"><text:s text:c="5"/>Згодом в цільової аудиторії шоу відбулися більш суттєві зміни. <text:s/>Шоу спочатку призначалася для дорослих, але в кінці вікторіанської епохи воно перетворилося в дитячу розвагу. <text:s/>Припинилися включатися стародавні актори шоу, такі як диявол і коханка Панча «Красуня Поллі», коли їх стали вважати недоречними для молодої аудиторії. Історія змінюється, але деякі фрази залишаються незмінними протягом десятиліть або навіть століть. <text:s/>Наприклад, Панч відправляє своїх ворогів по черзі і все ще пищить свою знамениту фразу: «Ось як це зробити!» <text:s/>Термін «задоволений як Панч» походить від слів «Панч і </text:span><text:soft-page-break/><text:span text:style-name="T1">Джуді»; <text:s/>особливо характерне для містера Панча почуття радісного самовдоволення. <text:s/></text:span></text:p>
      <text:p text:style-name="P3"><text:span text:style-name="T1"><text:s text:c="4"/>Сучасні британські уявлення Панча і Джуді перестають бути виключно традиційними приморськими дитячими розвагами, якими вони стали. <text:s/>Тепер їх можна побачити на карнавалах, фестивалях, днях народження та інших святкових заходах. <text:s/>Асоціація пунш з моря все ще дуже сильна, однак, як показує Wisbech щорічний день Wis-міський пляж ради щоліта «все приморські фаворити на шоу, в тому числі і осла, лежаками, Панч і Джуді та риби і чіпсів"</text:span></text:p>
      <text:p text:style-name="P3"><text:span text:style-name="T1"><text:s text:c="6"/>Персонажі в шоу Панч і Джуді не фіксовані. <text:s/>Вони схожі на акторський склад мильної опери чи народної казки, такої як Робін Гуд: головні персонажі повинні з'явитися, але другорядні персонажі включені на розсуд виконавця. <text:s/>У міру зміни традицій можуть бути додані нові персонажі, а старі персонажі видалені. <text:s/>Поряд з Панчем і Джуді до складу персонажів зазвичай входять їх дитина, голодний крокодил, клоун, настирливий поліцейський і низка сосисок. <text:s/>Диявол і звичайний кат Джек Кетч все ще можуть з'являтися, але, якщо так, Панч завжди візьме гору над ними. <text:s/>До складу типового сьогоднішнього шоу «Панч і Джуді» увійдуть: Містер Панч,Джуді, Дитина ,Констебль, Клоун Джої, Крокодил, Скелет ,Доктор .</text:span></text:p>
      <text:p text:style-name="P3"><text:span text:style-name="T1"><text:s text:c="2"/>Персонажі, які колись були звичайними, але тепер випадковими, включають:Собака Тобі ,Привид, Юрист ,Гектор Кінь, Гарненька Поллі ,Кат (він же Джек Кетч), Диявол, <text:s/>Джим Кроу ( «Чорна людина»), Г-н Скарамуш ,Слуга (або «Менестрелі») ,Сліпий .</text:span></text:p>
      <text:p text:style-name="P3"><text:span text:style-name="T1"><text:s text:c="6"/>Глин Едвардс порівняв історію Панча і Джуді з історією Попелюшки. <text:s/>Він зазначає, що є частини історії Попелюшки, які всім відомі, а саме жорстокі зведені сестри, запрошення на бал, красивий принц, хрещена фея, плаття Попелюшки, перетворюється в лахміття опівночі, залишена скляна туфля, принц шукає свого господаря, і щасливий кінець <text:s/>. <text:s/>Жоден з цих елементів не можна пропустити, і все ж розповісти славну історію. <text:s/>Той же принцип застосуємо до Панча і Джуді. <text:s/>Всі знають, що Панч погано поводиться з немовлям, що Панч і Джуді сваряться і б'ються, що поліцейський приходить за </text:span><text:soft-page-break/><text:span text:style-name="T1">Панчем і пробує смак своєї палиці, що Панч радісно вступає в сутичку з безліччю інших фігур і підносить до них свою палицю. <text:s/>Все, що в кінцевому підсумку він стикається зі своїм останнім противником (яким може бути кат, диявол, крокодил або привид). <text:s/>Едвардс стверджує, що правильне шоу «Панч і Джуді» вимагає цих елементів, інакше публіка буде розчарована.Незважаючи на непримиренні вбивства Панча протягом виступів, це все одно комедія. <text:s/>Гумору допомагає кілька речей. <text:s/>Розалінда Кроун передбачає, що, оскільки маріонетки вирізані з дерева, їх вирази облич не можуть змінитися, але вони застрягають в тій же перебільшеною позі, що допомагає стримувати будь-яке почуття реалізму і дистанціювати аудиторію. <text:s/>Використання сваззлу також допомагає створити гумор, і те, що блискучий звук голосу Панча прибирає жорстокість з ляльки . <text:s/>За словами Кроуна, третім аспектом, який допоміг зробити насильство гумористичним, було те, що насильство Панча по відношенню до своєї дружини було викликано її власним насильством по відношенню до нього. <text:s/>У цьому аспекті він зберігає деяку частину своєї попередньої персони. Це говорить про те, що, оскільки Панч просто діяв жорстоко з міркувань самооборони, це було нормально. <text:s/>Це можливе пояснення гумору його жорстокості по відношенню до дружини і навіть по відношенню до інших людей, які, можливо, якимось чином «домоглися цього». <text:s/>Ця пропозиція краще пояснює гумор насильства по відношенню до дитини. <text:s/>Інші персонажі, які повинні були накликати на себе гнів Панча, варіювалися в залежності від ударника, але найбільш поширеними були іноземець, сліпий, митар, констебль і диявол.</text:span></text:p>
      <text:p text:style-name="P3"><text:span text:style-name="T1"><text:s text:c="6"/>Пітер Фрейзер пише: «Драма розвивалася як череда інцидентів, до яких публіка могла приєднатися або піти в будь-який момент, і велика частина шоу була імпровізованою». <text:s/>Це було розроблено Джорджем Спейтом, який пояснив, що сюжетна лінія «схожа на історію, складену в кабінетної грі« Наслідки ... », дійсно, серіал не слід розглядати взагалі як історію, а як послідовність зустрічей». <text:s/>Роберт Лич ясно дає зрозуміти, що «історія - це концептуальна сутність, а не встановлений текст: тому кошти її розповіді завжди мінливі». <text:s/></text:span><text:soft-page-break/><text:span text:style-name="T1">Розалінда Кроун стверджує, що історія повинна бути епізодичною, щоб перехожі на вулиці могли легко приєднатися до публіки або покинути її під час виступу.</text:span></text:p>
      <text:p text:style-name="P3"><text:span text:style-name="T1"><text:s text:c="8"/>Велика увага часто приділяється першому надрукованому сценарію «Панч і Джуді» в 1827 році. <text:s/>Він був заснований на виставі мандрівного артиста Джованні Пиччини, ілюстрованому Джорджем Крукшенка і написаному Джоном Пейном Коллієра. <text:s/>Це єдиний збережений сценарій вистави, і його точність піддається сумніву. <text:s/>Виставу часто зупиняли, щоб дозволити Коллієру і Круікшенку писати і робити начерки, і, за словами Спейта, Колліер - це той, хто «ще не склав повний список його підробок, а міфи, які він пропагував, все ще повторюються. <text:s/>«Панч і Джуді» слід тепло вітати як першу історію маріонеток в Англії, але також, на жаль, слід розглядати як перший експеримент літературного злочинця ».</text:span></text:p>
      <text:p text:style-name="P3"><text:span text:style-name="T1"><text:s text:c="5"/>Казка про Панча і Джуді варіюється від ляльковода до ляльковода, як і раніше з Панчінелло і Джоан, і з часом змінилася. <text:s/>Проте, обриси скелета часто впізнавані. <text:s/>Зазвичай він включає в себе обурливу поведінку Панча, боротьбу зі своєю дружиною Джуді і дитиною, а потім перемогу в серії зіткнень з силами закону і порядку (і часто надприродного), що перемежовується жартами і піснями.</text:span></text:p>
      <text:p text:style-name="P3"><text:span text:style-name="T1"><text:s text:c="6"/>Саме ці зустрічі або "рутини" використовуються виконавцями для побудови своїх власних шоу "Панч і Джуді". <text:s/>Відвідування фестивалю «Панч і Джуді» на «батьківщині» Панч в лондонському Ковент-Гарден відкриє для себе цілий ряд змін, які ляльководи вносять в цей основний матеріал. <text:s/>Сценарії публікувалися в різний час з початку 19 століття, але жоден з них не може вважатися остаточним традиційним сценарієм Панча і Джуді. <text:s/>Кожен надрукований сценарій відображає епоху, в якій він був виконаний, і обставини, при яких він був надрукований. <text:s/>Різні епізоди шоу виконані в дусі епатажної комедії, часто викликає шокований сміх, і в них переважає анархічна клоунада містера Панча. <text:s/>Подібно до того, як вікторіанська версія серіалу грунтувалася на моралі свого часу, так і Коледж професорів Punch &amp; Judy вважає, що версії казки 20-го і 21-го </text:span><text:soft-page-break/><text:span text:style-name="T1">століть перетворилися в щось схоже на примітивну версію Сімпсонів,в якому химерна сім'я використовується як засіб гротескної візуальної комедії і косого погляду на сучасне суспільство. <text:s/></text:span></text:p>
      <text:p text:style-name="P3"><text:span text:style-name="T1"><text:s text:c="5"/>Поінформованість про поширеність домашнього насильства і про те, що Панч і Джуді могли б пролити світло на це, якийсь час погрожували виступам Панча і Джуді в Великобританії та інших англомовних країнах, але шоу переживає один з циклічних подій, <text:s/>рецидиви, і тепер їх можна побачити в Англії, Уельсі та Ірландії, а також в Канаді, США, країнах Карибського басейну і Пуерто-Ріко, Австралії, Нової Зеландії та Південній Африці. <text:s/>У 2001 році герої були відзначені в Великобританії набором британських пам'ятних поштових марок, випущених Королівської поштою. <text:s/>В опитуванні, проведеному у Великобританії в 2006 році, громадськість включила Панча і Джуді в список ікон Англії.Стенограму типового виступу Панча і Джуді в Лондоні 1840-х років можна знайти в книзі Генрі Мейхью «Лондонські лейбористи і лондонські бідняки».</text:span></text:p>
      <text:p text:style-name="P3"><text:span text:style-name="T1"><text:s/></text:span></text:p>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text:soft-page-break/></text:p>
      <text:p text:style-name="P3"><text:span text:style-name="T3">Розділ ІІ. Різноманітність методів вождіння ляльки та основні представники</text:span></text:p>
      <text:p text:style-name="P3"><text:span text:style-name="T3">2.1. Система ляльки і методи ляльковождіння</text:span></text:p>
      <text:p text:style-name="P3"><text:span text:style-name="T3"><text:s text:c="5"/></text:span><text:span text:style-name="T1">Відразу обмовимося, що в моїй дослідницькій роботі <text:s/>розглядаються способи водіння ляльок в найпоширенішому і одному з найважчих для водіння видів театру - театру перчаточних ляльок або відомої усім класичної російської Петрушки.</text:span></text:p>
      <text:p text:style-name="P3"><text:span text:style-name="T1"><text:s text:c="6"/>Існує два різновиди ляльки Панч - лялька з гапітом і без гапіту. <text:s/>Гапітом називається паличка - тростина, якою керується голова перчаточной ляльки; <text:s/>кінцівки ляльки водяться пальцями актора-лялькаря. <text:s/>Гапіт може бути простим, що здійснює тільки повороти голови вправо - вліво <text:s/>або складним, механічним . <text:s/>У другому випадку голова не тільки повертається в різні боки, але і нахиляється. <text:s/>Звичайно, така лялька більш виразна в рухах, але і набагато більш важка в управлінні.</text:span></text:p>
      <text:p text:style-name="P3"><text:span text:style-name="T1"><text:s text:c="4"/>Частіше за все,в Англії використовувались ляльки без гапіту,тому що характер Панча вимагав дуже різких та неочікуваних рухів,які було легше відтворити з лялькою без гапіту.У цьому випадку вони являють собою «трипалу» рукавичку: середній «палець» водить голову ляльки, а бічні - руки (лапи). <text:s/>Положення пальців в рукавичці може бути різним. <text:s/>У деяких випадках рукавичка може бути і «пятипалою» - якщо по ходу дії лялька повинна діяти ногами. <text:s/>Її «ноги» водять пальці другої руки актора-лялькаря.Виходячи з лялькою на ширму, потрібно тримати її завжди на одному і тому ж рівні - «відчувати підлогу». <text:s/>Панч повинен підніматися над ширмою на ¾ свого «зростання». У глядачів має створюватися враження, що ляльки ходять по підлозі або по землі, а ляльковод повинен постійно відчувати уявний рівень підлоги, не дозволяючи ляльці ні «пірнати під землю», ні « <text:s/>плисти по повітрю ».Відтворити це з Панчем дуже легко,тому що ця лялька має ноги.</text:span></text:p>
      <text:p text:style-name="P3"><text:soft-page-break/><text:span text:style-name="T1"><text:s text:c="8"/>Техніка водіння перчаточних ляльок в ляльковому театрі.Закони сценічної дії залишаються в театрі ляльок Англії такими ж, як і в драматичному театрі. <text:s/>Розвиток дії лялькового персонажа здійснюється як виконання ряду сценічних завдань, що визначають собою зміст шматків ролі. <text:s/>Всі разом вони складають те, що можна назвати малюнком ролі.Дії лялькового персонажа протікає в запропонованих обставинах вистави і кожної окремої сцени, тому вся його поведінка зумовлена <text:s/>цими обставинами. <text:s/>Ляльковий персонаж в кожній сцені в дії і в слові:висловлює своє ставлення до подій,вступає в спілкування зі своїми партнерами,надає на них вплив своїми словами і вчинками і сам сприймає їх дії і слова. Образ поведінки лялькового персонажа повинен бути завжди виправданий внутрішнім змістом картини. <text:s/>Виразність дій ляльки залежить від того, наскільки цікаво і правильно по суті змісту сцени знайдені пластичні дії і пристосування, завдяки яким її дії як персонажа стають найбільш виразними.</text:span></text:p>
      <text:p text:style-name="P3"><text:span text:style-name="T1"><text:s text:c="6"/>Все, що робить лялька на сцені, визначається питаннями:що відбувається? <text:s/>(У виставі, в окремій картині),що робить даний персонаж,як робить (за сюжетом і технікою).</text:span></text:p>
      <text:p text:style-name="P3"><text:span text:style-name="T1"><text:s text:c="6"/>Таким чином, сценічна дія в театрі ляльок є показом дій персонажа - ляльки у всіх обставинах вистави. <text:s/>Цей показ визначається:розумінням логіки дій персонажа,розумінням образотворчих засобів ляльки.</text:span></text:p>
      <text:p text:style-name="P3"><text:span text:style-name="T1"><text:s text:c="7"/>Приступаючи до роботи з новою лялькою, виконавець(професор) проробляє з нею ряд рухів, вкладаючи в них конкретні завдання (як близькі до його ролі, так і виходячі за її межі). <text:s/>У цей період він може вільно імпровізувати з Панчем різні рухи. Один з основних секретів ляльководіння полягає в тому, щоб розміряти руху ляльки з її масштабом. <text:s/>Урівняти з масштабом власного тіла.тим самим актор обкрадає ляльку. <text:s/>Рухи ляльки повинні бути чітко розчленованими, дрібними і дуже точними: трохи лялька схилила голову - вона вже засумувала, трохи рушила вперед - це вже цілий крок.</text:span></text:p>
      <text:p text:style-name="P3"><text:span text:style-name="T1"><text:s text:c="6"/>Як конкретно передаються рухи ляльки? <text:s/>Які фізичні дії пальців і кисті руки актора-лялькаря визначають пластичні дії ляльки?Ляльку водять на провідній </text:span><text:soft-page-break/><text:span text:style-name="T1">руці «від себе». <text:s/>Так ляльці легше ходити, акторові простіше стежити за своєю лялькою і за лялькою партнера.Водіння ляльки без гапіту. <text:s/>Вказівний палець водить голову ляльки, середній і великий - руки / ноги, безіменний і мізинець підтискаються до долоні і утворюють обсяг тулуба ляльки.Якщо лялька не вчиняє дії, вона повинна перебувати в нейтральній позі. <text:s/>Руки ляльки повинні бути як ніби складені на животі - це вихідна поза для перчаточной ляльки. <text:s/>«Спокійне» положення рук ляльки досягається за рахунок того, що великий палець ляльковода притискається до долоні, зверху прикривається середнім пальцем (він розташовується паралельно з безіменним і мізинцем).Щоб підняти «руки» вгору, треба максимально наблизити пальці - «руки» до вказівного пальця - «шиї». <text:s/>Щоб розвести «руки», треба максимально розчепірити великий і середній пальці в сторони. <text:s/>Щоб лялька потерла «руку» об «руку» - з'єднати подушечки великого і середнього пальців і потерти їх одна об одну. <text:s/>Щоб «обійняти» іншого персонажа, пальці спочатку розводяться в сторони, потім охоплюють тулуб іншої ляльки: великий палець над великим пальцем партнера, середній - під середнім пальцем партнера, утворюючи своєрідний «замок». <text:s/>Щоб погладити іншого персонажа, дії виробляються середнім або великим пальцем зверху вниз.Для того щоб злегка нахилити голову ляльки, необхідно зігнути вказівний палець в першій фаланзі. <text:s/>Щоб зобразити негативне похитування голови ляльки ( «ні-ні»), треба рухати вказівний палець вправо - вліво. <text:s/>При цьому можна «обхопити голову руками» - трохи зігнути вказівний палець - «шию», взятися великим і середнім пальцями за бічні частини голови ляльки.</text:span></text:p>
      <text:p text:style-name="P3"><text:span text:style-name="T1"><text:s text:c="6"/>Щоб зобразити «грудний» уклін, треба зігнути вказівний палець в другій фаланзі. <text:s/>Для зображення «поясного» поклону ляльки, нахилу за будь-яким предметом треба зігнути кисть руки. <text:s/>Глибина згину визначає глибину нахилу.Перчаточна лялька без гапіту не має функції повороту голови, тому поворот здійснюється всім корпусом ляльки - всією кистю руки. <text:s/>Для посилення цього руху можна злегка нахилити голову ляльки - зігнути вказівний палець в першій фаланзі.</text:span></text:p>
      <text:p text:style-name="P3"><text:soft-page-break/><text:span text:style-name="T1"><text:s text:c="4"/>В Англії дуже рідко можна зустріти ляльку Панч з гапітом,але у рідкісних випадках він додається для того,щоб лялька зберігла свою форму на довгий час.</text:span></text:p>
      <text:p text:style-name="P3"><text:span text:style-name="T1"><text:s text:c="5"/>Водіння ляльки з гапітом. <text:s/>Якщо лялька Панч все ж таки має гапіт (палицю, на яку насаджена голова ляльки), то руки / ноги ляльки водяться великим і вказівним пальцем, а голова за гапіт управляється іншою рукою. Для повороту голови ляльки треба дуже акуратно повертати гапіт, оскільки при розмашистому русі лялька здатна «подивитися» собі за спину, як сова, що є помилкою водіння.</text:span></text:p>
      <text:p text:style-name="P3"><text:span text:style-name="T1">Щоб зобразити негативне похитування голови ляльки, треба злегка прокрутити гапіт ляльки вправо - вліво ( «ні-ні»); <text:s/>при цьому можна розвести руки ляльки в сторони (відігнути вказівний і великий пальці на всі боки). Гапітна лялька здатна «потиснути плечима» (великий і вказівний палець з'єднуються «в кільце» і вся кисть руки трохи піднімається вгору), але має складну технологію посадки і нахилу.</text:span></text:p>
      <text:p text:style-name="P3"><text:span text:style-name="T1"><text:s text:c="5"/>Оволодіння пластичними діями (рухами) ляльки грунтується на наступних принципах:</text:span></text:p>
      <text:p text:style-name="P3"><text:span text:style-name="T1"><text:s text:c="10"/>1.Складні пластичні дії повинні бути розібрані і в них знайдені складові їх послідовні рухи. <text:s/>Елементи складних рухів не завжди бувають чітко помітні. <text:s/>Щоб визначити їх, необхідно виконати всі ці рухи самому або подивитися, як їх робить товариш, і вибрати те, що буде виразно і красиво в рухах ляльки.</text:span></text:p>
      <text:p text:style-name="P3"><text:span text:style-name="T1"><text:s text:c="13"/>2.Пластичні дії повинні грунтуватися на координації рухів певної ляльки подібно до того, як координуються рухи людини. <text:s/>Керівник повинен показати <text:s/>механіку рухів людини (рух руки вперед відхиляє корпус назад; закривання обличчя рукою змушує нахилити голову і т.п.). <text:s/>незважаючи на те, що лялька не відтворює анатомічну будову людини, використання деяких законів координації робить її руху надзвичайно переконливими. <text:s/>Необхідно «переглядати» всі частини ляльки від «голови» до «ніг».</text:span></text:p>
      <text:p text:style-name="P3"><text:span text:style-name="T1"><text:s text:c="12"/>3.Поряд з сильними і великими жестами і рухами велику роль відіграють ледве вловимі «напівруху», які надають ляльці особливу виразність і </text:span><text:soft-page-break/><text:span text:style-name="T1">переконливість. <text:s/>Це може бути ледве помітний поворот голови, ледве вловимі тремтіння «плечима» при плачі і подібні рухи.</text:span></text:p>
      <text:p text:style-name="P3"><text:span text:style-name="T1"><text:s text:c="9"/>4.Ляльку треба тримати на руці прямо, нахили корпусу вперед, назад, убік здійснюються згином в зап'ясті руки ляльковода. <text:s/>Дотримання цього правила надає рухам ляльки чіткість і чистоту</text:span></text:p>
      <text:p text:style-name="P3"><text:span text:style-name="T1"><text:s text:c="5"/>Дотримання цих правил дає можливість виконавцю зрозуміти лад пластичних дій ляльки і освоїти різні способи її водіння.</text:span></text:p>
      <text:p text:style-name="P3"><text:span text:style-name="T1"><text:s text:c="6"/>Спосіб водіння ляльки, що зображує ходу. <text:s/>Лялька повертається боком до глядача. <text:s/>Актор повинен йти, але повільно, так, щоб на кожен його крок лялька встигала зробити кілька кроків. <text:s/>Крок ляльки - рух корпусу вгору і вниз. <text:s/>Не можна робити окремих і різких рухів, лише трохи піднімати і опускати руку. <text:s/>Для додання ході характерності опускаючи і піднімаючи руку і одночасно ведучи її вперед, необхідно злегка похитувати пензлем руки в суглобі - вийде хода «перевальцем». <text:s/>Чим більше персонаж (і відповідно лялька), тим більше інтервал в рухах руки: «Панч» йде розгойдуючись (рука не тільки піднімається вгору-вниз, але ще і повертається вправо-вліво), з більшою амплітудою, ніж "Джуді", а та <text:s/>- амплітудніше, ніж «диявол» і т.д. <text:s/>Якщо лялька Панч гапітна, повороти кисті руки замінюються на легкі повороти голови. <text:s/>Можна знайти інші особливості ходи - підстрибом, накульгуючи і т.д., однак при цьому завжди повинна залишатися основна схема лялькової «ходи» і її відповідність з масштабом ляльки.</text:span></text:p>
      <text:p text:style-name="P3"><text:span text:style-name="T1"><text:s text:c="6"/>Спосіб водіння ляльки, що зображає посадку. <text:s/>Технологія посадки ляльок без гапіту і з гапітом має певну різницю. <text:s/>Лялька повертається до глядача боком. <text:s/>Голова ляльки без гапіту опускається трохи вниз (вказівний палець злегка згинається) при збереженні колишнього рівня ляльки на ширмі. <text:s/>Далі відбувається рух кистю руки назад і вниз з одночасним підйомом голови (випрямленням вказівного пальця). <text:s/>Трохи підкресленим рухом фіксується момент, коли лялька «сіла». <text:s/>Гапітна лялька, сідаючи, «діє» в такий спосіб. <text:s/>Лялька, не змінюючи рівня підлоги, нахиляється приблизно на 45 градусів, «руки» ляльки трохи витягуються вперед, долоня актора щільно притиснута до </text:span><text:soft-page-break/><text:span text:style-name="T1">гапіту. <text:s/>Потім відбувається рух кистю руки назад, кисть актора трохи опускається вниз (при цьому зап'ястя йде вгору) - лялька «піднімає попу»; <text:s/>потім кисть і зап'ястя випрямляються (гапіт знову притискається до долоні) і вся лялька опускається вниз — сідає. Перед тим, як сісти, лялька повинна «подивитися» на те місце, куди сідає (обернутися назад, трохи нахилити голову, знову повернутися вперед). <text:s/>Це буде та деталь, яка надає ляльці не тільки зовнішню, але і внутрішню схожість з людиною, створюється враження, що лялька «подумала», перш ніж «сісти».</text:span></text:p>
      <text:p text:style-name="P3"><text:span text:style-name="T1"><text:s text:c="7"/>Укладення ляльки. <text:s/>Спочатку лялька «сідає», потім повертається до глядача особою і лягає (кисть руки нахиляється і укладається на грядку ширми). <text:s/>Вже лежачи, лялька може «повозитися» - злегка поворушити головою, «потерти руку об руку», «потерти очі» (зігнути вказівний палець - «шию», наблизити «голову» ляльки до її «рук», потерти обличчя ляльки пальцями - « <text:s/>руками »; якщо лялька гапітна, то гапіт відтягується вниз, даючи можливість« рукам »дотягнутися до« голови »). <text:s/>Якщо ляльці треба сховатися ковдрою, то, «сівши», лялька «бере руками» край ковдри і лягає. <text:s/>Ковдра автоматично має вкрити її.Підйом ляльки. <text:s/>Дії відбуваються в зворотньому порядку в порівнянні з «посадкою» або «укладенням» ляльки, але озиратися на місце посадки вже необов'язково.</text:span></text:p>
      <text:p text:style-name="P3"><text:span text:style-name="T1"><text:s text:c="4"/>Якщо лялька повинна взяти в руки який-небудь предмет або вдарити, необхідно пам'ятати, що її рухи залежать від її розміру і розміру предмета, з яким вона має справу. Підйом лялькою предмета. <text:s/>Для ляльки навіть сірникова коробка - цілий ящик. <text:s/>Блискавично схопити такий великий предмет їй нелегко, вона повинна брати його повільно. <text:s/>Дії ляльки без гапіту. <text:s/>Тримаючи ляльку на потрібному рівні, необхідно зігнути кисть руки (поясний уклін - лялька нагнеться до грядці), витягнути «руки» до предмету (розігнути і витягнути в потрібному напрямку пальці), потім «взяти» предмет (обхопити його середнім і великим пальцями), <text:s/>притиснути його до живота ляльки - долоні, і повільно розігнути кисть - випрямити «спину» ляльки, зовсім ледь залишивши згін (якщо предмет важкий). <text:s/>Якщо предмет великий, треба обов'язково зробити паузу - </text:span><text:soft-page-break/><text:span text:style-name="T1">«перепочити», лялька навіть може «зітхнути». <text:s/>Якщо предмет довгастий, лялька може «закинути його на плече» (для цього при захопленні предмета його треба додатково затиснути між середнім (або великим) і вказівним пальцями - «рукою» і «шиєю»). <text:s/>У цьому випадку «вільною рукою» лялька навіть може змахнути піт з чола. <text:s/>При пересуванні з предметом лялька повинна йти повільніше, ніж зазвичай - вона несе тягар. <text:s/>Якщо предметом треба діяти, він затискається між подушечками великого і середнього пальців; <text:s/>дія передається узагальнено, але по можливості з відокремленням фаз рухів (замах - предмет піднімається пальцями - руками вгору, лялька відхиляється назад, кисть при цьому прогинається в тильну сторону; опускання - рух пальців-рук посилюється опусканням всій кисті, лялька нахиляється вперед; пауза - <text:s/>фіксація предмета в потрібній точці). <text:s/>Якщо треба зробити рух предметом вправо-вліво, треба повертати всю кисть руки - тулуб ляльки. <text:s/>Опускаючи предмет, треба діяти в зворотньому порядку.</text:span></text:p>
      <text:p text:style-name="P3"><text:span text:style-name="T1"><text:s text:c="5"/>Дії ляльки з гапітом. <text:s/>Тримаючи ляльку на потрібному рівні, необхідно нахилити її до грядці, витягнути «руки» до предмету (розігнути і витягнути в потрібному напрямку пальці), кисть актора, ведуча руки, трохи опускається вниз (при цьому зап'ястя йде вгору) - лялька «піднімає попу» <text:s/>, потім «взяти» предмет (обхопити його середнім і великим пальцями), притиснути його до живота ляльки, і почати випрямлятися (кисть і зап'ястя випрямляються, гапіт ​​знову притискається до долоні). <text:s/>Якщо треба зробити рух предметом вправо-вліво, треба повертати всю кисть, провідну «руки» ляльки, не повертаючи гапіт ​​і зберігаючи незмінним положення голови. <text:s/>Опускаючи предмет, треба діяти в зворотньому порядку.</text:span></text:p>
      <text:p text:style-name="P3"><text:span text:style-name="T1"><text:s text:c="7"/>Зв'язок між зовнішнім образом персонажа і способом його думок допомагає встановити мова персонажа. <text:s/>Як органічно поєднати мову з персонажем, якщо рот у нього здебільшого не відкривається?</text:span></text:p>
      <text:p text:style-name="P3"><text:span text:style-name="T1"><text:s text:c="8"/>Рухи ляльки у зв'язку зі словом грунтуються на наступних принципах:</text:span></text:p>
      <text:p text:style-name="P3"><text:span text:style-name="T1">1.Лялька яка мовчить залишається нерухомою, лялька повинна рухатися (це правило відноситься головним чином до тих випадків, коли на ширмі дві або </text:span><text:soft-page-break/><text:span text:style-name="T1">більше ляльок і між ними йде загальна розмова). <text:s/>Рухи її можуть бути дуже різними. <text:s/>Подібно до того як слово має свій сенс і інтонацію, так і рухи <text:s/>ляльки яа розмовляє,мають свої відтінки. <text:s/>Якщо слово, сказане за ширмою, не підтверджене рухами ляльки, то воно може виявитися для глядача не пов'язаним з даним персонажем. <text:s/>Бувають випадки, коли лялька мовчить.але повинна рухатися - вона мовчки може робити все, що належить їй по ролі. <text:s/>А може залишатися абсолютно нерухомою, завмерти, кажучи якусь фразу, і позначати мову лише мінімальними кивками голови. <text:s/>Все залежить від обставин дії або завдання мізансцени.</text:span></text:p>
      <text:p text:style-name="P3"><text:span text:style-name="T1"><text:s text:c="6"/>2.Ілюзія передачі голосу ляльки здійснюється за допомогою синхронності руху ляльки і голосу актора. <text:s/>Мова і рух, пов'язані загальним змістом, можуть доповнювати, але не дублювати один одного: пластичні дії можуть бути перед словом, і, підготувавши його, виражатися в ньому. <text:s/>Також і слово може бути початком і причиною подальшого руху. <text:s/>Тут вони пов'язані змістом і тимчасовою послідовністю, хоч і не збігаються в часі, не накладаються один на одного. <text:s/>Збіг ритму мови з ритмом руху може забезпечити синхронізацію і ілюзію оживлення, навіть якщо цей рух - побутовий, що не несе образного початку.</text:span></text:p>
      <text:p text:style-name="P3"><text:span text:style-name="T1"><text:s text:c="8"/>3.Ритм мови і сила слова відображаються в ритмі і силі руху.</text:span></text:p>
      <text:p text:style-name="P3"><text:span text:style-name="T1"><text:s text:c="5"/>4.Вся поведінка ляльки: її рухи, жести і слова повинні бути звернені до цілком певного об'єкту - предмету або персонажу. <text:s/>Глядач повинен бачити, куди спрямована увага ляльки, до чого відноситься її дії, з ким вона говорить. <text:s/>Гра ляльки, яка говорить, не звертаючись до партнера, перестає бути переконливою. <text:s/>Погляд ляльки визначається положенням її голови, і його напрямок глядач простежує у напрямку носа як найбільш виступаючої частини голови ляльки.А у Панча дуже яскраво виступає довгий ніс.</text:span></text:p>
      <text:p text:style-name="P3"><text:span text:style-name="T1"><text:s text:c="5"/>5.Якщо лялька на ширмі одна і вимовляє монолог, що не звернений до предмету, то вона повинна звертатися зі своїми словами до глядачів. <text:s/>Так, наприклад, «підмітаючи підлогу» і розмірковуючи про те, для чого вона це </text:span><text:soft-page-break/><text:span text:style-name="T1">«робить», лялька переміщається по грядці ширми боком до глядача, діючи мітлою; <text:s/>дійшовши до середини грядки зупиняється, і «говорить» текст, повернувшись обличчям до глядачів (при цьому може кивати головою, дивитися в різні краї залу для глядачів і т.п.), а потім відновлює рух.</text:span></text:p>
      <text:p text:style-name="P3"><text:span text:style-name="T1"><text:s text:c="7"/>6.Голос актора повинен «зливатися» з лялькою. <text:s/>Для цього вибираються провідні характеристики образу і для них підбираються інтонації, тембр і ритм мови. <text:s/>У кожного персонажа ці характеристики не повинні збігатися з іншими персонажами.</text:span></text:p>
      <text:p text:style-name="P3"><text:span text:style-name="T1"><text:s text:c="4"/>Необхідно пам'ятати: рухи ляльки і її мова визначаються насамперед характером персонажа, його зовнішніми особливостями і внутрішнім наповненням ролі. <text:s/>Тому перед роботою з лялькою необхідно скласти «банк інтонацій», що визначає діапазон висоти голосів персонажів у виставі (хто з персонажів говорить вище всіх, хто - нижче всіх, хто займає проміжні позиції; чия мова повинна бути голосніше, чия тихіше; як висловити інтонацією радість <text:s/>, печаль, страх, здивування і т.п.). <text:s/>Такий «банк» не повинен ставати раз і назавжди застиглим для будь-якого персонажа: але Панч завжди <text:s/>повинен бути жорстоким, дурнуватим, або дуже злим. <text:s/>Всякий раз інтонація персонажа буде змінюватися. <text:s/>У той же час для початківця ляльковода «банк» послужить інструментом пошуку засобів мовної виразності, допоможе створити цікаву виставу.</text:span></text:p>
      <text:p text:style-name="P3"><text:span text:style-name="T1"><text:s text:c="6"/>Таким чином,я визначила,що у водінні англійскього Панча немає нічого сладного або нового.Панч нічим не відрізняється від класичної російської петрушки,окрім зовнішнього вигляду. Спираючись на те,що за останній час театр перчаточної ляльки не змінився,я можу зробити висновок,що англійського Панча можуть водити ляльководи з усіх країн світу.</text:span></text:p>
      <text:p text:style-name="P3"><text:span text:style-name="T3">2.2. Представники ляльководів Англії</text:span></text:p>
      <text:p text:style-name="P3"><text:span text:style-name="T3"><text:s text:c="6"/></text:span><text:span text:style-name="T1">До кінця XIX століття становище народних лялькарів було жалюгідним. <text:s/>Народний театр ляльок помирав. <text:s/>І, як у багатьох європейських країнах, в той момент, коли народні англійські ляльки доживали останні дні, їхнім порятунком </text:span><text:soft-page-break/><text:span text:style-name="T1">зайнялася артистична інтелігенція. <text:s/>Через цей етап історії пройшли лялькові театри майже всіх європейських країн. <text:s/>Сполучною ланкою між традиційним народним театром ляльок і сучасним виявилися аматорські вистави, що створювалися в колах найбільш освіченої частини британського суспільства. <text:s/>У 1897 році художник Артур Сіммонс опублікував статтю «На захист ляльок». <text:s/>У 1907 році виходить програмна стаття Едварда Гордона Крега «Актор і сверхмаріонетка».</text:span></text:p>
      <text:p text:style-name="P3"><text:span text:style-name="T1"><text:s text:c="6"/>У 1908 видавець музичного словника Фалер Мітленд відкриває в одному з лондонських більярдних залів театр ляльок - любителі грають п'єсу Моріса Метерлінка «Там, усередині». <text:s/>У 1910 році група художників показує в Йоркширі «Доктора Фаустуса». <text:s/>У 1914 Даір Уілкінсон, також художник, виготовляє комплект ляльок, ставить з ними виставу і роз'їжджає з ним по всій країні. <text:s/>Починає виступати з ляльками Олайва Блекхем, що стала згодом відомим професійним ляльководом і автором книги по ляльковому театру.</text:span></text:p>
      <text:p text:style-name="P3"><text:span text:style-name="T1"><text:s text:c="8"/>Після першої світової війни успішно виходить на естраду з маріонетковими номерами Вільям Сіммонс. <text:s/>Так знову з'явилися на Британських островах лялькарі-професіонали. <text:s/>Незабаром число їх виявилося настільки значним, що вони об'єдналися в союз - «Гільдія британських лялькарів». <text:s/>Це сталося в 1925 році.В даний час в Об'єднаному Королівстві, як називають часто свою країну британці, налічується більше вісьмидесяти лялькових труп. <text:s/>З них близько тридцяти продовжують давати вистави Панча. <text:s/>Трупи зазвичай маленькі, складаються з одного-двох-трьох чоловік, виступають в школах, лікарнях, притулках, в лялькових центрах, на телебаченні. <text:s/>Лялькові центри створюються за підтримки місцевої влади. <text:s/>Їм відводять спеціальні приміщення, в яких є невеликі зали для глядачів, місць на 50-200, кімнати для занять, де проводяться практичні курси навчання, а також читають лекції. <text:s/>Постійних будівель, за дуже рідкісним винятком, у британських лялькарів немає.</text:span></text:p>
      <text:p text:style-name="P3"><text:span text:style-name="T1"><text:s text:c="7"/>На початку ХХ століття з ляльками виступали ще артисти - зберігачі та носії сімейних традицій. <text:s/>Джордж Спейт <text:s/>- актор-лялькар, дослідник </text:span><text:soft-page-break/><text:span text:style-name="T1">англійського театру ляльок. <text:s/>Автор таких книг як: «Ювенальна драма» і «Історія театру ляльок Англії», <text:s/>дає в своїй книзі <text:s/>шістдесят шість прізвищ таких майстрів своєї справи , які працювали в період рубежу століть. <text:s/>Про чотирьох з них відомо те, що вони в 1897 році були "панчменами", тобто акторами-ляльководами, що грають вистави про Панча. У той же час з'являються любителі, які живуть за рахунок інших видів діяльності. <text:s/>Вони - представники нового покоління лялькарів, самостійно освоювали технологію створення театральної ляльки. <text:s/>Нове покоління від старого відрізнялося широтою поглядів, відсутністю приналежності до тієї чи іншої традиції, спрагою експериментів. <text:s/>В основному, їх притягував театр маріонеток.</text:span></text:p>
      <text:p text:style-name="P3"><text:span text:style-name="T1"><text:s text:c="8"/>У цей час творили Бен Джонсон, Свіфт, Марло, Шекспір, Флетчер, Адіссон, Філдінг, Голдсміт, Шерідан, Гей і ін. П'єса Бена Джонсона «Кожен по-своєму» грала в театрі маріонеток з 1598 року. <text:s/>У своїй п'єсі «Фарфоломеївська ярмарка» він розповідає про такі п'єси, що грали ляльоводи в 16-17 століттях, як: «Руйнування норв», «Порохова змова» «Содом і Гоморра», «Єрусалим», «Ненвія», «Людський розум» <text:s/>, «Іона і кит», «Кровопролиття в Парижі і смерть герцога де Гіза». <text:s/>«Хороші були п'єси:" Єрусалим "," Ніневія ", потім ще" Місто Норич "і" Содом і Гоморра ", * чого там тільки не було представлено! <text:s/>Всього не перекажеш. <text:s/>Тут тобі і облава на підмайстрів, і розгром публічних будинків в страсний четвер - всякі пригоди. <text:s/>А ось ще була п'єса "Порохова змова"! <text:s/>Дохідна п'єса! » . Головне ж, чим цікава п'єса «Варфоломіївська ярмарка» для нашої розмови - наявністю п'ятого акту, в якому розповідається безпосередньо про лялькову виставу за участю маріонеток. <text:s/>Беном Джонсоном використовується прийом театру в театрі. <text:s/>Основне уявлення йде на звичайних театральних підмостках, характерних для англійського театру 17го століття, - про це написано в передмові. <text:s/>У п'ятому ж акті вся дія переноситься в намет лялькаря. <text:s/>Отже, відбувається зміна декорацій. <text:s/>На сцені з'являється сцена для подання маріонеток. <text:s/>Сам показ вистави про Леандро - пантоміма, озвучується автором п'єси. Крім Бена Джонсона в 17-му столітті для театру ляльок писали і інші автори. <text:s/>«Юлій Цезар» Шекспіра був написаний для театру ляльок і грався </text:span><text:soft-page-break/><text:span text:style-name="T1">в одному з лялькових театрів передмістя Лондона, Роберт Грін написав для маріонеток дві свої знамениті містерії «Людський розум» і «Діалог Див».</text:span></text:p>
      <text:p text:style-name="P3"><text:span text:style-name="T1"><text:s text:c="6"/>Раз вже мова плавно зайшла про акторів театра маріонеток, то варто його продовжити.</text:span></text:p>
      <text:p text:style-name="P3"><text:span text:style-name="T1"><text:s text:c="4"/>У дев'яності роки XIX століття театр ляльок був представлений такими ляльководами як: Ашінгтон (Ashington), Бентлі (Bentley), Артур Болтон, Браун (Brown), Чеппель (Chappel), Де Маріон (De Marion), Дю Гарде (Du Garde), <text:s/>Ходсон (Hodson), Томас Хольд (Holden, Tomas), Джакс (Jukes), Джек Джонсон (Jonson, Jack), Керн (Kearn), Том Лейланд (Leyland, Tom), Кланн Льюїс (Lewis, Clunn), Томас Скіннер ( <text:s/>Skinner, Thomas), Ліндрен і Фред Стенлі (Stanley, Lindrea and Fred), Тест (Testo). <text:s/>Гаррі Уілдінг (Harry Wilding). <text:s/>Сінклер (Sinclair), Prandi, Жозе Джевел (Jewell, Jesse), Д 'Арк (D'Arc) та інші.</text:span></text:p>
      <text:p text:style-name="P3"><text:span text:style-name="T1"><text:s text:c="7"/>Однак, в процесі дослідження я виділила представників сучасного театру ляльок, які продовжили багаторічну історію британського Панча і маріонеток.Цы актори беруть участь у різних фестивалях по всьому світу і грають вистави класичної історії про Панча і Джуді, дотримуючись всіх традицій.</text:span></text:p>
      <text:p text:style-name="P3"><text:span text:style-name="T1"><text:s text:c="2"/>1.Кіт Харріс і Орвілл. Цей знаменитий дует існував довгі роки, навіть досягнув рівня серед десяти найкращих британських хітів у 1982 році. Кіт багато років був проведним актором театру ляльок і мав власне телевізійне шоу з Орвілом. Нахабний, але впізнаваний, Кіт Гарріс досяг визнання під своїм ім’ям,а це дуже складно зробити не відкриваючи своє обличчя.</text:span></text:p>
      <text:p text:style-name="P3"><text:span text:style-name="T1"><text:s text:c="3"/>2.Джим Хенсон. Надзвичайно талановитий ляльковод, конферансьє, актор, продюсер, режисер і карикатурист. <text:s/>Хенсон здобув популярність завдяки своїм творінням Жабі Керміту та Ерні, які давали свої вистави на вулиці Сезам більше 20 років поспіль. <text:s/>Вважається, що Хенсон спочатку не хотів бути ляльководом, але хотів виступати на телебаченні. Однак,любов до дітей і прагнення чогось фантастичного різко змінили його думку на інший бік.</text:span></text:p>
      <text:p text:style-name="P3"><text:soft-page-break/><text:span text:style-name="T1"><text:s text:c="4"/>3.Керол Спінні. Перша зустріч з Джимом Хенсоном у 1962 р. На фестивалі театрів ляльок, Актор <text:s/>спочатку упустив свій шанс працювати <text:s/>в Мапет-шоу. <text:s/>Однак під час другої зустрічі на американському фестивалі лялькових вистав 1969 року вони розпочали переговори, що призвело Хенсона до складу Вулиці Сезам. <text:s/>Граючи Великого Птаха та Оскара, Джим Хенсон оживив персонажів, які залишились невід’ємними персонажами хітового дитячого шоу. <text:s/>Його роботи продовжують вивчати міжнародні ляльководи у всьому світі.</text:span></text:p>
      <text:p text:style-name="P3"><text:span text:style-name="T3">2.3. Кланн Льюїс і Томас Хольден</text:span></text:p>
      <text:p text:style-name="P3"><text:span text:style-name="T3"><text:s text:c="5"/></text:span><text:span text:style-name="T1">Кланн Льюїс - актор-лялькар ірландського походження, гастролює практично все своє життя в Кенті і Сюссексе. <text:s/>Показував вистави з маріонетками більше п'ятдесяти років. <text:s/>Батьки хотіли, щоб він був католицьким священиком, але він став актором. <text:s/>У шістнадцять років грав Панталоне. <text:s/>У дев'ятнадцять років одружився на актрисі. <text:s/>Через деякий час після весілля молода сім'я змогла придбати маріонетки Мілдтона, у одного з численних нащадків. <text:s/>Саме з ними він працював усе своє життя. В 1890-і роки в його репертуар входило: вистави за драмою 1828 року «Марія Мартін або Вбивство в Червоному Сараї». <text:s/>Крім того, в цей же час грав виставу за п'єсою, написаною в жанрі комедії / фарсу У. Макреді <text:s/>в 1787 році, «Сільський юрист або Баа».</text:span></text:p>
      <text:p text:style-name="P3"><text:span text:style-name="T1"><text:s text:c="5"/>Ці дві п'єси були дуже відомі в XIX столітті. <text:s/>За однією з них - «Марія Мартін або Вбивство в червоному сараї» - в 1927 році було знято однойменний фільм. <text:s/>Історія, яка послужила основою , не вигадана. <text:s/>У 1827 році в Суффолці було скоєно вбивство. <text:s/>Після чого відбувся гучний судовий процес і почалася череда театралізованих вистав. <text:s/>Реальна історія така: Вільям Кортер заманив Марію Мартен в Червоний сарай, розстріляв і поховав її там. <text:s/>Його спіймали і повісили за скоєний злочин. <text:s/>Театральна історія має всі ознаки мелодрами і детектива: нічого не підозрюючи жертва, незаконні відносини, вбивство, приховане тіло і жахливий вплив через сни. <text:s/>Персонажі: Марія Мартен, Вільям Кортер, мачуха Марії. <text:s/>Марія грала як інженю; <text:s/>Кортер - важкий лиходій. <text:s/>Сюжет вистави наступний: Мачуха Марії Мартен, яка була старша за неї всього на рік, приховала інформацію про те, що Кортер вбив двох учасників роману: </text:span><text:soft-page-break/><text:span text:style-name="T1">Марію Мартен і свого брата, а можливо і їх незаконного народженого немовля. <text:s/>Приховала героїня цей факт через те, що у неї були стосунки з Кортером. <text:s/>Через якийсь час вона стала матір'ю і її стали мучити кошмари. <text:s/>До неї уві сні приходили примари і просили розкопати землю в сараї. <text:s/>Вся історія з вбивством стала явною після того, як героїня дізналася про одруження Кортера на іншій жінці.</text:span></text:p>
      <text:p text:style-name="P3"><text:span text:style-name="T1"><text:s text:c="5"/>Інша відома п'єса, яку грав Кланн Льюїс, - «Сільський юрист або Баа!». <text:s/>Дійові особи: Худоба, Шарль, Чарльз, Мітімус, Кантрімен, 1-ий констебль, 2-ий констебль, Слюпфейс, Кейт, Місіс Скотт. <text:s/>У виставі, жанр якого сумна драма, розповідається про сільський судовий процес. <text:s/>Не будемо заглиблюватися в сюжет, вистава повинна була створювати враження про те, як з нікчемних питань виникає цілий судовий розгляд.</text:span></text:p>
      <text:p text:style-name="P3"><text:span text:style-name="T1"><text:s text:c="5"/>Обидві вистави гралися маріонетками. <text:s/>Кланн Льюїс був одним з тих лялькарів, які переносили драматичні вистави на лялькову сцену. <text:s/>Благо справу, система амплуа, що існувала в той час, цьому сприяла. <text:s/>Обидві вистави глибоко соціальні, що говорить про своєрідні потреби глядача і про можливості театру. <text:s/>На сцену потрапляло те, що було резонансно для суспільства. <text:s/>Плюс до цього, були деякі трюкові моменти: поява на сцені привидів.</text:span></text:p>
      <text:p text:style-name="P3"><text:span text:style-name="T1"><text:s text:c="10"/>Іншим представником ляльководів є - Томас Хольден.</text:span></text:p>
      <text:p text:style-name="P3"><text:span text:style-name="T1"><text:s/>Томас Хольден - потомствений ляльковод. <text:s/>У його предків було своє місце на Варфаломеївському ярмарку. <text:s/>Він гастролював зі своїми маріонетками в 1890-і роки в англійських мьюзік-холах, а потім в 1900-і, зібравши групу соратників (Карл Хоулет, Ховард), став давати гастролі на континенті і навіть в Америці. <text:s/>Його театральні ляльки були дуже складно влаштовані. <text:s/>Була потрібна величезна майстерність для маніпулювання ними. <text:s/>Саме майстерністю спілкування з ляльками Хольд і підкорив континент. <text:s/>У Франції Едмон де Гонгур писав: «Маріонетки Хольда! <text:s/>Ці дерев'яні істоти трохи мене насторожують. <text:s/>Ці танцюристи, які танцюють завдяки кінчикам пальців при місячному світлі, цілком можуть бути персонажами казок Гоффмана! <text:s/>А клоун, </text:span><text:soft-page-break/><text:span text:style-name="T1">який потрапляє в ліжко, засинає з усіма рухами живої людини ». Лемерсье де Невіль, навпаки, говорив: «Хольд був швидше ілюзіоніст, ніж актор театру маріонеток. <text:s/>Він міг створити ілюзію життя дерев'яних істот, але на більше його фантазії не вистачало. <text:s/>Маріонетки Хольда були чудесами техніки, але вони своїм життям вражали око людини, а не його дух. <text:s/>Вони захоплювали, а не радували. <text:s/>Вони були дивні, але не чарівні. »</text:span></text:p>
      <text:p text:style-name="P3"><text:span text:style-name="T1"><text:s text:c="5"/>Потрібно звернути увагу на те, що ніхто не говорить про те, які п'єси грав Томас Хольден, але всі розповідають про його маріонеток. <text:s/>Цей факт свідчить про те, що Томас Хольден, на відміну від Кланна Льюїса, звертав увагу на технічну і технологічну сторону вистав. <text:s/>Він хотів, щоб вистави були видовищними. <text:s/>Саме тому, його маріонеткові вистави вражали своїми трюкових якостями, а не сюжетом.</text:span></text:p>
      <text:p text:style-name="P3"><text:span text:style-name="T1"><text:s text:c="6"/>Якщо ж говорити про драматургію для театру ляльок, то, як видно з розмови про Кланна Льюїса, ніякими особливими якостями вона не володіла. <text:s/>Можна навіть стверджувати, що уявлення лялькових театрів дублювали уявлення драматичних театрів. <text:s/>Це правильно не для всіх театрів ляльок, але для багатьох, так як увага зверталася або на <text:s/>сюжет, або на здатності ляльок.</text:span></text:p>
      <text:p text:style-name="P3"><text:span text:style-name="T1"><text:s text:c="5"/>На превеликий подив, Томас Хольд грав свої вистави навіть в Росії.Про гастролі <text:s/>Хольдена в Росії написав Олександр Бенуа. <text:s/>Наводимо уривок з його книги «Мої спогади».</text:span></text:p>
      <text:p text:style-name="P3"><text:span text:style-name="T1"><text:s text:c="5"/>«До найсильніших вражень театрального характеру в дитинстві я повинен віднести вистави маріонеток Томаса Хольдена, що з'явився в перший раз в Петербурзі на олійних балаганах. <text:s/>Про Томаса Хольдена ходила вже і раніше чутка, ніби його ляльковий театр не має собі рівних і прямо чудовий; <text:s/>коли ж Хольден постав перед петербурзькою публікою, то все місто заговорило про його маріонеток, і це було цілком заслужено.Згодом я бачив багато маріонеткових театрів. <text:s/>Від усього цього у мене залишилися найкращі спогади, але всіх їх продовжує затьмарювати Томас Хольден, і я думаю, що в даному випадку діє не одне рожеве сяйво дитячих років, але і дійсна винятковість цих вистав.Вистава починалася з циркових номерів. <text:s/>На закінчення з'являвся скелет, </text:span><text:soft-page-break/><text:span text:style-name="T1">розчленовувався і знову складався, причому на радощах череп приймався дзвінко клацати щелепами. <text:s/>Закінчувалась вистава пантомімою «Красуня і чудовисько». <text:s/>Декорації мені не сподобалися, але саме Чудовисько було таким страшним, що при його появі в залі піднімався шалений панічний крик дітей. <text:s/>З тих пір пройшло більше 70 років, і я все ще бачу в своїй уяві цю виставу з повною чіткістю ... »</text:span></text:p>
      <text:p text:style-name="P7"/>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3"><text:soft-page-break/><text:span text:style-name="T3">Висновки</text:span></text:p>
      <text:p text:style-name="P3"><text:span text:style-name="T1">Ми поговорили про дві системи театральних ляльок: маріонетку, перчаточной ляльці (Панчо). <text:s/>Обговорили глядача, обговорили присутність людині в ляльковій виставі, визначили естетичні відмінності різних лялькових систем. <text:s/>У закінченні розмови треба деякі моменти резюмувати. <text:s/>Почнемо з драматургії вистав Панча і маріонеток. <text:s/>Панч вже більше ста п'ятдесяти років не грає драми. <text:s/>Ту літературну основу, по якій він грає, можна назвати сценарієм, так як від цього персонажа чекають імпровізації на актуальні теми. <text:s/>Маріонетками граються ті ж драматичні вистави, що і живими акторами; <text:s/>показуються технічні можливості ляльки. <text:s/>Сюжети для сучасної їм драми виникали з життєвих ситуацій. <text:s/>Можна сказати, що і цей вид ляльок показував глядачеві пародію на реальне життя. <text:s/>Виникає питанн</text:span></text:p>
      <text:p text:style-name="P3"><text:span text:style-name="T1">я: навіщо потрібен театр ляльок, якщо є драматичний? <text:s/>Перш це питання було не на часі. <text:s/>Воно виникло саме на рубежі 19 і 20 століть.</text:span></text:p>
      <text:p text:style-name="P3"><text:span text:style-name="T1"><text:s text:c="4"/>Будь-яких змін з такими системами театральних ляльок як перчаточна і маріонетка не відбулося на рубежі століть. <text:s/>Зміни були потрібні в драматургії і в виборі місця проведення вистав. <text:s/>Артур Саймонс не дарма став шукати відповіді на запитання про необхідність театру ляльок. <text:s/>Вимоги до вистав стали інші. <text:s/>Лялькарі, що почали свою діяльність в Вікторіанську епоху, не змогли знайти нових якостей для вистав. <text:s/>Вони були змушені шукати інші місця для показів. <text:s/>Багато лялькарів,таких як Томас Хольден зі своєю трупою ,які переїхали до Америки,стали їздити з гастролями по всьому світу.</text:span></text:p>
      <text:p text:style-name="P3"><text:span text:style-name="T1"><text:s text:c="4"/>У процесі дослідження англійського Панча, я виявила, що система водіння даної ляльки проста, якщо не сказати прімітівна.Такій системі навчають більшість лялькарів і можна сміливо сказати, що водіння перчаточної ляльки вже увійшло в обов'язкову программу.Можно знайти безліч прикладів подібних вистав в Україні, <text:s/>Росії і Белорусії.Сюжет і сценарій теж не є виключенням.Якщо б я обрала іншу країну для теми дослідження, то змогла б привести приклад злих ляльок і жорстоких сцен, так як подібний сюжет був характерний для того часу і тієї епохи.</text:span></text:p>
      <text:p text:style-name="P3"><text:soft-page-break/><text:span text:style-name="T1">Як я вже згадувала вище, система водіння англійського Панча і російської Петрушки нічим не відрізняється, крім зовнішніх даних і менталітетом глядачів, для яких грається вистава.</text:span></text:p>
      <text:p text:style-name="P3"><text:span text:style-name="T1"><text:s text:c="4"/>Однак, варто зазначити, що історія появи Панча цікава і не позбавлена ​​дивовижних фактів.Як і багато інших персонажів лялькового театру, Панч виник путем поєднання персонажів з інших країн, а британський народ змінив його в більш вигідну і актуальну сторону.Незважаючи на те, що <text:s/>фактично, Панч сягає своїм корінням в іншу країну, він зміг стати національним атрибутом Британії і увійти в список 12 символів Англії.Теперь Панч стоїть поруч з Шерлоком Холмсом, двоповерховими автобусами, казанком і червоними телефонними будками.</text:span></text:p>
      <text:p text:style-name="P3"><text:span text:style-name="T1"><text:s text:c="7"/></text:span></text:p>
      <text:p text:style-name="P3"><text:span text:style-name="T1"><text:s text:c="9"/></text:span></text:p>
      <text:p text:style-name="P3"><text:span text:style-name="T1"><text:s text:c="12"/></text:span></text:p>
      <text:p text:style-name="P3"><text:span text:style-name="T1"><text:s text:c="10"/></text:span></text:p>
      <text:p text:style-name="P7"/>
      <text:p text:style-name="P7"/>
      <text:list xml:id="list7652499545844069406" text:style-name="Outline">
        <text:list-item>
          <text:list>
            <text:list-item>
              <text:list>
                <text:list-item>
                  <text:h text:style-name="P13" text:outline-level="3"/>
                </text:list-item>
              </text:list>
            </text:list-item>
          </text:list>
        </text:list-item>
      </text:list>
      <text:p text:style-name="P8"/>
      <text:p text:style-name="P3"><text:span text:style-name="T1"><text:s text:c="12"/></text:span></text:p>
      <text:p text:style-name="P7"/>
      <text:p text:style-name="P7"/>
      <text:p text:style-name="P7"/>
      <text:p text:style-name="P3"><text:span text:style-name="T1"><text:s text:c="2"/></text:span></text:p>
      <text:p text:style-name="P7"/>
      <text:p text:style-name="P7"/>
      <text:p text:style-name="P7"/>
      <text:p text:style-name="P7"/>
      <text:p text:style-name="P3"><text:soft-page-break/><text:span text:style-name="T1">Список літератури:</text:span></text:p>
      <text:p text:style-name="P3"><text:span text:style-name="T1">1. Вадимов А.А., Тривас М.А. От магов древности до иллюзионистов наших ней. М.; Искусство, 1979. 334 с.</text:span></text:p>
      <text:p text:style-name="P3"><text:span text:style-name="T1">2. В кукольном театре: Сб. статей. М. 1972. 386 с.</text:span></text:p>
      <text:p text:style-name="P3"><text:span text:style-name="T1">3. В профессиональной школе кукольника: Сб. научных трудов. Вып. I. Л. 1979. 150 с.</text:span></text:p>
      <text:p text:style-name="P3"><text:span text:style-name="T1">4. Голдовский Б. История драматургии театра кукол. М.; Галерея Анастасии Чижовой, 2007. 300 с.</text:span></text:p>
      <text:p text:style-name="P3"><text:span text:style-name="T1">5. Голдовский Б. Энциклопедия куклы. М.; Время, 2004. 495 с.</text:span></text:p>
      <text:p text:style-name="P3"><text:span text:style-name="T1">6. Голдовский Б. Записки кукольного завлита. М.: НТЦ «Ритм», 1993. 57 с</text:span></text:p>
      <text:p text:style-name="P3"><text:span text:style-name="T1">7. Голдовский Б. Кукольный театр. М.; АиФ, 1999. 250 с.</text:span></text:p>
      <text:p text:style-name="P3"><text:span text:style-name="T1">8. Голдовский Б. Сказочные герои. М.: АиФ. 2000. 76 с.</text:span></text:p>
      <text:p text:style-name="P3"><text:span text:style-name="T1">9. Деммени Е. Призвание -- кукольник. Л.; Искусство, 1986. 99 с.</text:span></text:p>
      <text:p text:style-name="P3"><text:span text:style-name="T1">10. Джонсон Б. Варфоломеевская ярмарка // Бен Джонсон. Драматические произведения. М-Л. Академия, 1931г. 753 с.</text:span></text:p>
      <text:p text:style-name="P3"><text:span text:style-name="T1">11. Дрейзен Сим. Куклы мира//Театр кукол зарубежных стран. М-Л., Искусство, 1959. с. 5-68.</text:span></text:p>
      <text:p text:style-name="P3"><text:span text:style-name="T1">12. Коренберг Е. Виды представлений театра кукол: Краткий обзор истории театра кукол. М.; Моск. гос. ин-т культуры,1977. 48 с.</text:span></text:p>
      <text:p text:style-name="P3"><text:span text:style-name="T1">13. Коренберг Е. Истоки театра кукол и его основных жанров // Что же такое театр кукол? В поисках жанра. М.; ВТО, 1980. С.178-189</text:span></text:p>
      <text:p text:style-name="P3"><text:span text:style-name="T1">14. Крэг Г. Воспоминания. Статьи. Письма. М.; Искусство, 1988. 227 с.</text:span></text:p>
      <text:p text:style-name="P3"><text:span text:style-name="T1">15. Крэг Э.Г. Господа, Марионетка!//Искусство режиссуры за рубежом. Первая половина ХХ века. Хрестоматия.СПб.; СПбГАТИ. 2004. С. 100-101</text:span></text:p>
      <text:p text:style-name="P3"><text:span text:style-name="T1">16. Крэг Г.Э.Г., Искусство театра. СПб.1912. 46 с.</text:span></text:p>
      <text:p text:style-name="P3"><text:span text:style-name="T1">17. Легенда о докторе Фаусте. М.; Наука. 1978. 266 с.</text:span></text:p>
      <text:p text:style-name="P3"><text:span text:style-name="T1">18. Лотман Ю. М. Куклы в системе культуры // Лотман Ю. М. Избранные статьи: В 3 т. Т. 1. Таллинн. 1992.С.377-380</text:span></text:p>
      <text:p text:style-name="P3"><text:soft-page-break/><text:span text:style-name="T1">19. Максимов В.И. Символизм.//Искусство режиссуры за рубежом. Первая половина ХХ века. СПб.; СПбГАТИ. 2004. С.60-65</text:span></text:p>
      <text:p text:style-name="P3"><text:span text:style-name="T1">20. Мейерхольд В.Э. Балаган // Мейерхольд В. Э. Статьи, речи, письма, беседы. Ч. 1. 1891-- 1917. М.: Искусство, 1968.С.155-172</text:span></text:p>
      <text:p text:style-name="P3"><text:span text:style-name="T1">21. Образцов С. В. Актер с куклой. М.-Л., Искусство, 1938. 170 с.</text:span></text:p>
      <text:p text:style-name="P3"><text:span text:style-name="T1">22. Образцов С. В. Моя профессия. М.; Искусство, 1981. 255 с.</text:span></text:p>
      <text:p text:style-name="P3"><text:span text:style-name="T1">23. Образцов С. В. Режиссер условного театра. М. Искусство, 1941. 92 с.</text:span></text:p>
      <text:p text:style-name="P3"><text:span text:style-name="T1">24. Пави Патрис.Словарь театра. М.: Прогресс, 1991. 504 с.</text:span></text:p>
      <text:p text:style-name="P3"><text:span text:style-name="T1">25. Погоняйло А. Г. Философия заводной игрушки или апология механицизма. СПб.; Издательство Санкт-Петербургского университета,1998. 164 с.</text:span></text:p>
      <text:p text:style-name="P3"><text:span text:style-name="T1">26. Силади Д. Эстетические проблемы современного театра кукол. //Международный симпозиум историков и теоретиков театра кукол (Москва 6-9 декабря 1983 года). М., 1984. С. 63-73</text:span></text:p>
      <text:p text:style-name="P3"><text:span text:style-name="T1">27. Симонович-Ефимова Н. Я. Записки петрушечника. Л.; Искусство, 1980. 271 с.</text:span></text:p>
      <text:p text:style-name="P3"><text:span text:style-name="T1">28. Смирнова Н. И. Искусство играющих кукол: Смена театральных систем. М.; Искусство, 1983. 270 с.</text:span></text:p>
      <text:p text:style-name="P3"><text:span text:style-name="T1">29. Соломоник И. Н. Куклы выходят на сцену. М., Просвещение, 1993. 159 с.</text:span></text:p>
      <text:p text:style-name="P3"><text:span text:style-name="T1">30. Соломоник И. Н. Человек на сцене традиционного и нового театра кукол. //Международный симпозиум историков и теоретиков театра кукол (Москва 6-9 декабря 1983 года). М., 1984. С. 54-63</text:span></text:p>
      <text:p text:style-name="P3"><text:span text:style-name="T1">31. Спейт Дж. Изучение истории театра кукол в Англии. //Международный симпозиум историков и теоретиков театра кукол (Москва 6-9 декабря 1983 года). М., 1984. С. 43-54</text:span></text:p>
      <text:p text:style-name="P3"><text:span text:style-name="T1">32. Театральная энциклопедия. В 5 т. М.: Советская энциклопедия, 1961-1967</text:span></text:p>
      <text:p text:style-name="P3"><text:span text:style-name="T1">33. Театр кукол зарубежных стран. Л.; М. 1959. 257 с.</text:span></text:p>
      <text:p text:style-name="P3"><text:span text:style-name="T1">34. Уварова И. Экспедиция за куклой.//Международный симпозиум историков и теоретиков театра кукол (Москва 6-9 декабря 1983 года). М., 1984. С. 4-17</text:span></text:p>
      <text:p text:style-name="P3"><text:soft-page-break/><text:span text:style-name="T1">35. Федотов А. Из истории кукольного театра. Лекции, читанные на курсах режиссеров кукольных театров в Москве. М.; Иск-во. 1940. 75 с.</text:span></text:p>
      <text:p text:style-name="P3"><text:span text:style-name="T1">36. Юрковский Х. Доклад. //Международный симпозиум историков и теоретиков театра кукол (Москва 6-9 декабря 1983 года). М., 1984. С.92-103</text:span></text:p>
      <text:p text:style-name="P3"><text:span text:style-name="T1">37. Юрковский X. Из истории взглядов на театр кукол // Что такое театр кукол: Сб. статей. М. 1980. 350 с.</text:span></text:p>
      <text:p text:style-name="P3"><text:span text:style-name="T1">38. Малиновская С. Кукольный театр// Современный театр. 1927. №5</text:span></text:p>
      <text:p text:style-name="P3"><text:span text:style-name="T1">39. Бахтин Н. Кукольный театр //Жизнь искусства. 1928. №26</text:span></text:p>
      <text:p text:style-name="P3"><text:span text:style-name="T1">40. Калмановский Е.С. Счастливые люди в театре кукол //Театр. 1971. №7</text:span></text:p>
      <text:p text:style-name="P3"><text:span text:style-name="T1">41. Немченко Л. Движущийся мир театра кукол//Театр. 1978. №6</text:span></text:p>
      <text:p text:style-name="P3"><text:span text:style-name="T1">42. Смирнов Л. Третий жанр «живым планом»// Театр. 1981. №11</text:span></text:p>
      <text:p text:style-name="P3"><text:span text:style-name="T1">43. Гуревич М. Куклы и литература //Театр. 1981 №1.</text:span></text:p>
      <text:p text:style-name="P3"><text:span text:style-name="T1">44. Голдовский Б. Из тихой лагуны - в океанский простор.//Театральная жизнь. 1986. №1</text:span></text:p>
      <text:p text:style-name="P3"><text:span text:style-name="T1">45. Голдовский Б. Воспоминания о будущем//Театральная жизнь. 1987. №4.</text:span></text:p>
      <text:p text:style-name="P3"><text:span text:style-name="T1">46. Юрковский Х. К счастью, есть некоторое меньшинство// Театральная жизнь. 1987. №17</text:span></text:p>
      <text:p text:style-name="P3"><text:span text:style-name="T1">47. Некрылова А.Ф. Театр Томаса Ольдена в Петербурге.// Петербургский театральный журнал. 1992. №0. С 73-76</text:span></text:p>
      <text:p text:style-name="P3"><text:span text:style-name="T1">48. Некрылова А. Ф. От наших дней до Рождества Христова: Вертепный театр // Петербургский театральный журнал. 1993. № 4.</text:span></text:p>
      <text:p text:style-name="P3"><text:span text:style-name="T1">49. Рыбина С.Ю. Кукольная комедия «Панч и Джуди» в Англии XIX столетия.// Театр. Живопись. Кино. Музыка. М.; ГИТИС. 2005 №2. С.89-107</text:span></text:p>
      <text:p text:style-name="P3"><text:span text:style-name="T1">50. Joseph H.H. A book of Marionettes. New York. 1920. p.338.</text:span></text:p>
      <text:p text:style-name="P3"><text:span text:style-name="T1">51. McCormick J., Pratasic B. Popular puppet theatre in Europe, 1800-1914. Cambridge, 2004. p. 217</text:span></text:p>
      <text:p text:style-name="P3"><text:span text:style-name="T1">52. Speaight G. JUVENILE DRAMF. The History of the English Toy Theatre. London, 1949. p. 255</text:span></text:p>
      <text:p text:style-name="P3"><text:soft-page-break/><text:span text:style-name="T1">53. Speaight G. The History of the English Puppet Theatre. London., 1955. p.350</text:span></text:p>
      <text:p text:style-name="P3"><text:span text:style-name="T1">54. Symoms A. An Apology for Puppets.// Symoms A. PLAYS, ACTING, AND MUSIC. LONDON: DUCKWORCH AND CO. 1903. p. 193-196</text:span></text:p>
      <text:p text:style-name="P3"><text:span text:style-name="T1">55. О пьесе «Мария Мартей или Убийство в Красном сарае»: http://thecrushedtragedian.blogspot.com/2010/03/maria-marten-or-murder-in-red-barn.html</text:span></text:p>
      <text:p text:style-name="P3"><text:span text:style-name="T1">56. Пьеса «Деревенский юрист или Баа»: http://www.ebooksread.com/authors-eng/1640-1723-brueys/the-village-lawyer-a-farce-in-two-acts-eur/page-1-the-village-lawyer-a-farce-in-two-acts-eur.shtml</text:span></text:p>
      <text:p text:style-name="P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adornments="Regular" style:font-pitch="variable" style:font-charset="x-symbol"/>
    <style:font-face style:name="Symbol" svg:font-family="Symbol" style:font-adornments="Обычный" style:font-family-generic="roman" style:font-pitch="variable" style:font-charset="x-symbol"/>
    <style:font-face style:name="OpenSymbol" svg:font-family="OpenSymbol"/>
    <style:font-face style:name="Arial2" svg:font-family="Arial" style:font-family-generic="swiss"/>
    <style:font-face style:name="Courier New" svg:font-family="'Courier New'" style:font-adornments="Обычный" style:font-family-generic="modern" style:font-pitch="fixed"/>
    <style:font-face style:name="Times New Roman" svg:font-family="'Times New Roman'" style:font-family-generic="roman" style:font-pitch="variable"/>
    <style:font-face style:name="Times New Roman1" svg:font-family="'Times New Roman'" style:font-adornments="Обычный" style:font-family-generic="roman" style:font-pitch="variable"/>
    <style:font-face style:name="Arial" svg:font-family="Arial" style:font-family-generic="swiss" style:font-pitch="variable"/>
    <style:font-face style:name="Arial1" svg:font-family="Arial" style:font-family-generic="system" style:font-pitch="variable"/>
    <style:font-face style:name="Courier New1" svg:font-family="'Courier New'"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2" svg:font-family="'Times New Roma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ru" fo:country="RU" style:letter-kerning="true" style:font-size-asian="12pt" style:language-asian="zh" style:country-asian="CN" style:font-size-complex="12pt" style:language-complex="hi" style:country-complex="IN"/>
    </style:default-style>
    <style:default-style style:family="paragraph">
      <style:paragraph-properties fo:orphans="0" fo:widows="0" fo:hyphenation-ladder-count="no-limit" style:text-autospace="ideograph-alpha" style:punctuation-wrap="hanging" style:line-break="strict" style:tab-stop-distance="1.251cm" style:writing-mode="page"/>
      <style:text-properties style:use-window-font-color="true" style:font-name="Times New Roman" fo:font-size="12pt" fo:language="ru" fo:country="RU" style:letter-kerning="true"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style>
    <style:style style:name="Heading" style:family="paragraph" style:parent-style-name="Standard" style:next-style-name="Text_20_body" style:default-outline-level="" style:list-style-name="" style:class="text">
      <style:paragraph-properties fo:margin-top="0.423cm" fo:margin-bottom="0.212cm"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default-outline-level="" style:list-style-name="" style:class="text">
      <style:paragraph-properties fo:margin-top="0cm" fo:margin-bottom="0.212cm"/>
    </style:style>
    <style:style style:name="List" style:family="paragraph" style:parent-style-name="Text_20_body" style:default-outline-level="" style:list-style-name="" style:class="list">
      <style:text-properties style:font-name-complex="Ari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default-outline-level="" style:list-style-name="" style:class="index">
      <style:paragraph-properties text:number-lines="false" text:line-number="0"/>
      <style:text-properties style:font-name-complex="Arial2"/>
    </style:style>
    <style:style style:name="Heading_20_3" style:display-name="Heading 3" style:family="paragraph" style:parent-style-name="Heading" style:next-style-name="Text_20_body" style:default-outline-level="3" style:list-style-name="Outline" style:class="text">
      <style:text-properties fo:font-weight="bold" style:font-weight-asian="bold" style:font-weight-complex="bold"/>
    </style:style>
    <style:style style:name="caption" style:family="paragraph" style:parent-style-name="Standard" style:default-outline-level="" style:list-style-name="">
      <style:paragraph-properties fo:margin-top="0.212cm" fo:margin-bottom="0.212cm" text:number-lines="false" text:line-number="0"/>
      <style:text-properties fo:font-style="italic" style:font-style-asian="italic" style:font-style-complex="italic"/>
    </style:style>
    <style:style style:name="Header" style:family="paragraph" style:parent-style-name="Standard" style:default-outline-level="" style:list-style-name="" style:class="extra">
      <style:paragraph-properties text:number-lines="false" text:line-number="0">
        <style:tab-stops>
          <style:tab-stop style:position="8.5cm" style:type="center"/>
          <style:tab-stop style:position="17.002cm" style:type="right"/>
        </style:tab-stops>
      </style:paragraph-properties>
      <style:text-properties style:font-name-complex="Mangal" style:font-size-complex="10.5pt"/>
    </style:style>
    <style:style style:name="Footer" style:family="paragraph" style:parent-style-name="Standard" style:default-outline-level="" style:list-style-name="" style:class="extra">
      <style:paragraph-properties text:number-lines="false" text:line-number="0">
        <style:tab-stops>
          <style:tab-stop style:position="8.5cm" style:type="center"/>
          <style:tab-stop style:position="17.002cm" style:type="right"/>
        </style:tab-stops>
      </style:paragraph-properties>
      <style:text-properties style:font-name-complex="Mangal" style:font-size-complex="10.5pt"/>
    </style:style>
    <style:style style:name="Default_20_Paragraph_20_Font" style:display-name="Default Paragraph Font" style:family="text"/>
    <style:style style:name="Bullet_20_Symbols" style:display-name="Bullet Symbols" style:family="text">
      <style:text-properties style:font-name="OpenSymbol" style:font-name-asian="OpenSymbol" style:font-name-complex="Open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Верхний_20_колонтитул_20_Знак" style:display-name="Верхний колонтитул Знак" style:family="text" style:parent-style-name="Default_20_Paragraph_20_Font">
      <style:text-properties style:font-name-complex="Mangal" style:font-size-complex="10.5pt"/>
    </style:style>
    <style:style style:name="Нижний_20_колонтитул_20_Знак" style:display-name="Нижний колонтитул Знак" style:family="text" style:parent-style-name="Default_20_Paragraph_20_Font">
      <style:text-properties style:font-name-complex="Mangal" style:font-size-complex="10.5pt"/>
    </style:style>
    <style:style style:name="ListLabel_20_1" style:display-name="ListLabel 1" style:family="text">
      <style:text-properties style:font-name-asian="SimSun" style:font-name-complex="Times New Roman2"/>
    </style:style>
    <style:style style:name="ListLabel_20_2" style:display-name="ListLabel 2" style:family="text">
      <style:text-properties style:font-name-complex="Courier New1"/>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start-value="3"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start-value="5"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format="1" text:start-value="2" text:display-levels="2">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suffix="." style:num-format="1" text:start-value="2">
        <style:list-level-properties text:list-level-position-and-space-mode="label-alignment">
          <style:list-level-label-alignment text:label-followed-by="listtab" fo:text-indent="-0.635cm" fo:margin-left="1.27cm"/>
        </style:list-level-properties>
      </text:list-level-style-number>
      <text:list-level-style-number text:level="2" style:num-format="1" text:display-levels="2">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1" text:start-value="2">
        <style:list-level-properties text:list-level-position-and-space-mode="label-alignment">
          <style:list-level-label-alignment text:label-followed-by="listtab" fo:text-indent="-0.635cm" fo:margin-left="1.27cm"/>
        </style:list-level-properties>
      </text:list-level-style-number>
      <text:list-level-style-number text:level="2" style:num-format="1" text:start-value="2" text:display-levels="2">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1" style:num-suffix="-" text:bullet-char="-">
        <style:list-level-properties text:list-level-position-and-space-mode="label-alignment">
          <style:list-level-label-alignment text:label-followed-by="listtab" fo:text-indent="-0.635cm" fo:margin-left="1.27cm"/>
        </style:list-level-properties>
        <style:text-properties style:font-name="Times New Roman1"/>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style style:name="MP2" style:family="paragraph" style:parent-style-name="Footer">
      <style:paragraph-properties>
        <style:tab-stops>
          <style:tab-stop style:position="8.44cm" style:type="center"/>
          <style:tab-stop style:position="17.002cm" style:type="right"/>
        </style:tab-stops>
      </style:paragraph-properties>
    </style:style>
    <style:page-layout style:name="Mpm1">
      <style:page-layout-properties fo:page-width="21.001cm" fo:page-height="29.7cm" style:num-format="1" style:print-orientation="portrait" fo:margin-top="1.251cm" fo:margin-bottom="1.251cm" fo:margin-left="2cm" fo:margin-right="2cm" style:writing-mode="lr-tb" style:layout-grid-color="#c0c0c0" style:layout-grid-lines="47" style:layout-grid-base-height="0.423cm" style:layout-grid-ruby-height="0.15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75cm" fo:margin-left="0cm" fo:margin-right="0cm" fo:margin-bottom="0.649cm" style:dynamic-spacing="true"/>
      </style:header-style>
      <style:footer-style>
        <style:header-footer-properties fo:min-height="0.75cm" fo:margin-left="0cm" fo:margin-right="0cm" fo:margin-top="0.649cm" style:dynamic-spacing="true"/>
      </style:footer-style>
    </style:page-layout>
    <style:page-layout style:name="Mpm2">
      <style:page-layout-properties fo:page-width="21.001cm" fo:page-height="29.7cm" style:num-format="1" style:print-orientation="portrait" fo:margin-top="0.75cm" fo:margin-bottom="0.75cm" fo:margin-left="2cm" fo:margin-right="2cm" style:writing-mode="lr-tb" style:layout-grid-color="#c0c0c0" style:layout-grid-lines="47" style:layout-grid-base-height="0.423cm" style:layout-grid-ruby-height="0.15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503cm" fo:margin-left="0cm" fo:margin-right="0cm" fo:margin-bottom="0.402cm" style:dynamic-spacing="true"/>
      </style:header-style>
      <style:footer-style>
        <style:header-footer-properties fo:min-height="0.503cm" fo:margin-left="0cm" fo:margin-right="0cm" fo:margin-top="0.402cm" style:dynamic-spacing="true"/>
      </style:footer-style>
    </style:page-layout>
  </office:automatic-styles>
  <office:master-styles>
    <style:master-page style:name="Standard" style:page-layout-name="Mpm1">
      <style:header>
        <text:p text:style-name="Header"/>
      </style:header>
      <style:header-left>
        <text:p text:style-name="Header"/>
      </style:header-left>
      <style:footer>
        <text:p text:style-name="MP1"><text:page-number text:select-page="current">43</text:page-number></text:p>
        <text:p text:style-name="Footer"/>
      </style:footer>
      <style:footer-left>
        <text:p text:style-name="MP2"><text:s text:c="78"/></text:p>
      </style:footer-left>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Евгения Свистунова</meta:initial-creator>
    <dc:creator>Евгения Свистунова</dc:creator>
    <meta:editing-cycles>2</meta:editing-cycles>
    <meta:creation-date>2020-12-13T10:45:00</meta:creation-date>
    <dc:date>2020-12-16T17:35:03.95</dc:date>
    <meta:editing-duration>PT1S</meta:editing-duration>
    <meta:generator>OpenOffice/4.1.2$Win32 OpenOffice.org_project/412m3$Build-9782</meta:generator>
    <meta:document-statistic meta:table-count="0" meta:image-count="0" meta:object-count="0" meta:page-count="43" meta:paragraph-count="228" meta:word-count="11050" meta:character-count="77402"/>
    <meta:user-defined meta:name="AppVersion">15.0000</meta:user-defined>
    <meta:user-defined meta:name="Company">Microsoft</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