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tarSymbol" svg:font-family="StarSymbol" style:font-family-generic="system" style:font-charset="x-symbol"/>
    <style:font-face style:name="Tahoma" svg:font-family="Tahoma, 'Helvetica Neue', Helvetica, sans-serif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style:line-height-at-least="0cm"/>
      <style:text-properties fo:color="#000000" fo:font-size="14pt" style:font-size-asian="14pt" style:font-size-complex="14pt"/>
    </style:style>
    <style:style style:name="P2" style:family="paragraph" style:parent-style-name="Standard">
      <style:paragraph-properties fo:margin-top="0cm" fo:margin-bottom="0.212cm" style:line-height-at-least="0cm" fo:orphans="2" fo:widows="2"/>
      <style:text-properties fo:color="#000000" fo:font-size="14pt" style:font-size-asian="14pt" style:font-size-complex="14pt"/>
    </style:style>
    <style:style style:name="P3" style:family="paragraph" style:parent-style-name="Standard">
      <style:paragraph-properties fo:margin-top="0cm" fo:margin-bottom="0.212cm" style:line-height-at-least="0cm" fo:text-align="justify" style:justify-single-word="false" fo:orphans="2" fo:widows="2"/>
      <style:text-properties fo:color="#000000" fo:font-size="14pt" style:font-size-asian="14pt" style:font-size-complex="14pt"/>
    </style:style>
    <style:style style:name="P4" style:family="paragraph" style:parent-style-name="Standard">
      <style:paragraph-properties fo:margin-top="0cm" fo:margin-bottom="0.212cm" style:line-height-at-least="0cm" fo:text-align="justify" style:justify-single-word="false" fo:orphans="2" fo:widows="2"/>
    </style:style>
    <style:style style:name="P5" style:family="paragraph" style:parent-style-name="Standard" style:master-page-name="MP0">
      <style:paragraph-properties fo:margin-top="0cm" fo:margin-bottom="0.212cm" style:line-height-at-least="0cm" fo:text-align="center" style:justify-single-word="false" fo:orphans="2" fo:widows="2" style:page-number="auto" fo:break-before="page"/>
      <style:text-properties fo:color="#ff3333"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 style:list-style-name="L1">
      <style:paragraph-properties fo:margin-top="0cm" fo:margin-bottom="0.212cm" style:line-height-at-least="0cm" fo:text-align="justify" style:justify-single-word="false" fo:orphans="2" fo:widows="2"/>
      <style:text-properties fo:color="#000000" fo:font-size="14pt" style:font-size-asian="14pt" style:font-size-complex="14pt"/>
    </style:style>
    <style:style style:name="T1" style:family="text">
      <style:text-properties fo:color="#000000" fo:font-size="14pt" style:font-size-asian="14pt" style:font-size-complex="14pt"/>
    </style:style>
    <style:style style:name="T2" style:family="text">
      <style:text-properties fo:color="#000000" style:font-name="Times New Roman" fo:font-size="14pt" style:font-size-asian="14pt" style:font-size-complex="14pt"/>
    </style:style>
    <style:style style:name="T3" style:family="text">
      <style:text-properties fo:font-variant="normal" fo:text-transform="none" fo:color="#000000" style:font-name="Times New Roman" fo:font-size="14pt" fo:letter-spacing="normal" fo:font-style="normal" fo:font-weight="normal" style:font-size-asian="14pt" style:font-size-complex="14pt"/>
    </style:style>
    <text:list-style style:name="L1">
      <text:list-level-style-bullet text:level="1" text:style-name="WW_5f_CharLFO2LVL1" text:bullet-char="•">
        <style:list-level-properties text:list-level-position-and-space-mode="label-alignment">
          <style:list-level-label-alignment text:label-followed-by="listtab" fo:text-indent="-0.635cm" fo:margin-left="1.517cm"/>
        </style:list-level-properties>
        <style:text-properties style:font-name="Star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152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7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422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4.057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69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327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962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59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Экономим время и деньги — покупаем мультиварку</text:p>
      <text:p text:style-name="P3">Если у вас нет времени часами стоять у плиты, но при этом вы хотите кормить свою семью вкусными и полезными блюдами, без мультиварки вам не обойтись. Она станет для вас незаменимым помощником на кухне.</text:p>
      <text:p text:style-name="P3">Современный рынок предлагает <text:s/>мультиварки, которые отличаются между собой по функциям и параметрам. Как не ошибиться и выбрать ту модель, которая подойдет именно вам?</text:p>
      <text:p text:style-name="P3">Давайте с вами рассмотрим, что же это за «зверь» - мультиварка и, как с помощью этого прибора можно сэкономить время и деньги.</text:p>
      <text:p text:style-name="P3">Мультиварка — это кухонный прибор, который легко может заменить кастрюлю, фритюрницу, пароварку, йогуртницу, духовку и даже хлебопечку. Проще говоря, это «умная кастрюля» <text:s/>с таймером. Вы закладываете в нее необходимые продукты, а на выходе получаете готовое блюдо. Быстро, просто и полезно.</text:p>
      <text:p text:style-name="P3">Мультиварка может работать под давлением и без него.</text:p>
      <text:p text:style-name="P3">Стандартная мультиварка, работающая без давления, имеет меньше функциональных возможностей. В процессе готовки крышку можно открывать, чтобы контролировать процесс и добавлять ингредиенты. Время приготовления в такой мультиварке равно времени готовки на плите.</text:p>
      <text:p text:style-name="P3">Мультиварка-скороварка работает под давлением, поэтому пища в ней готовится в разы быстрее. В ней также можно готовить еду в собственном соку, без воды и масла. Мультиварка-скороварка значительно упрощает и ускоряет процесс приготовления пищи.</text:p>
      <text:p text:style-name="P3">Корпус мультиварки может быть изготовлен из нержавеющей стали или из пластика. Прибор с корпусом из нержавейки дороже пластикового, но он прочнее и долговечнее. Если вы остановили свой выбор на пластиковом корпусе, необходимо обратить внимание на качество пластика. На краях и стыках прибора не должно быть неровностей и зазубрин. Следует взяться руками за корпус и подвигать прибор. Скрип и хруст пластика является признаком низкого качества. Качественный пластик не имеет никакого синтетического запаха.</text:p>
      <text:p text:style-name="P3">Следует обратить внимание на материал чаши. Она должна быть исключительно из алюминия с тефлоновым или керамическим покрытием.</text:p>
      <text:p text:style-name="P3">Тефлоновое покрытие легче царапается и повреждается. А поврежденное тефлоновое покрытие выделяет вредные ядовитые вещества, которые попадают в пищу и опасны для здоровья.</text:p>
      <text:p text:style-name="P4"><text:span text:style-name="T1">Керамическая чаша не царапается и не выделяет вредных веществ. Она безопасней и </text:span><text:span text:style-name="T3">прослужит вам дольше</text:span><text:span text:style-name="T2">.</text:span></text:p>
      <text:p text:style-name="P3">Объем чаши является одним из главных параметров мультиварки. Производители предлагают мультиварки от 2-х до 6-ти и более литров. Оптимальный объем чаши вы можете определить исходя из параметров 1,5-2 л на одного человека. Следует учесть также кулинарные привычки и приготовление еды впрок.</text:p>
      <text:p text:style-name="P3"><text:soft-page-break/>Скорость приготовления пищи напрямую зависит от мощности прибора. Она варьируется от 500 до 2000 ватт. Чем больше мощность, тем быстрее приготовится ваше блюдо.</text:p>
      <text:p text:style-name="P3">Основные режимы мультиварки — тушение, гречка, плов, суп, выпечка, приготовление на пару, молочная каша, разогревание, отсрочка старта. <text:s text:c="2"/></text:p>
      <text:p text:style-name="P3">Совсем нелишним будет режим «Мультиповар», который позволит вам самостоятельно выставить время и температуру приготовления, а также программы «Подогрев», «Йогурт», «Варенье», «Хлебопечка», «Паста».</text:p>
      <text:p text:style-name="P3">Желательно, чтобы у мультиварки был влагосборник, благодаря которому крышка и стенки прибора не покрываются влагой.</text:p>
      <text:p text:style-name="P3">Еще одна важная деталь — резиновые ножки, которые помогают мультиварке не скользить по столешнице.</text:p>
      <text:p text:style-name="P3">Мультиварка — абсолютно безопасный прибор — корпус у него не нагревается, при работе не возникает электромагнитного излучения. Процесс приготовления пищи полностью автоматизирован.</text:p>
      <text:p text:style-name="P3">Итак, чтобы не ошибиться при выборе, вы должны учесть основные параметры:</text:p>
      <text:list xml:id="list2676263041710661673" text:style-name="L1">
        <text:list-item>
          <text:p text:style-name="P6">прибор с давлением или без;</text:p>
        </text:list-item>
        <text:list-item>
          <text:p text:style-name="P6">материал корпуса и чаши;</text:p>
        </text:list-item>
        <text:list-item>
          <text:p text:style-name="P6">объем чаши;</text:p>
        </text:list-item>
        <text:list-item>
          <text:p text:style-name="P6">мощность прибора;</text:p>
        </text:list-item>
        <text:list-item>
          <text:p text:style-name="P6">количество программ;</text:p>
        </text:list-item>
        <text:list-item>
          <text:p text:style-name="P6">влагосборник;</text:p>
        </text:list-item>
        <text:list-item>
          <text:p text:style-name="P6">резиновые ножки.</text:p>
        </text:list-item>
      </text:list>
      <text:p text:style-name="P3">Теперь можно смело отправляться в магазин, чтобы осуществить свою мечту — приобрести незаменимого помощника на кухне.</text:p>
      <text:p text:style-name="P3"/>
      <text:p text:style-name="P3"/>
      <text:p text:style-name="P3"/>
      <text:p text:style-name="P3"/>
      <text:p text:style-name="P3"/>
      <text:p text:style-name="P2"><text:s text:c="3"/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tarSymbol" svg:font-family="StarSymbol" style:font-family-generic="system" style:font-charset="x-symbol"/>
    <style:font-face style:name="Tahoma" svg:font-family="Tahoma, 'Helvetica Neue', Helvetica, sans-serif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ru" fo:country="RU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ru" fo:country="RU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Обычный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Основной_20_шрифт_20_абзаца" style:display-name="Основной шрифт абзаца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Гиперссылка" style:family="text" style:parent-style-name="Основной_20_шрифт_20_абзаца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Просмотренная_20_гиперссылка" style:display-name="Просмотренная гиперссылка" style:family="text" style:parent-style-name="Основной_20_шрифт_20_абзаца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2LVL1" style:display-name="WW_CharLFO2LVL1" style:family="text">
      <style:text-properties style:font-name="Star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3$Win32 OpenOffice.org_project/413m1$Build-9783</meta:generator>
    <meta:creation-date>2019-03-27T07:41:00Z</meta:creation-date>
    <dc:date>2019-04-01T13:18:30.49</dc:date>
    <meta:editing-cycles>12</meta:editing-cycles>
    <meta:editing-duration>PT11M58S</meta:editing-duration>
    <meta:document-statistic meta:table-count="0" meta:image-count="0" meta:object-count="0" meta:page-count="2" meta:paragraph-count="29" meta:word-count="529" meta:character-count="3791"/>
    <meta:template xlink:type="simple" xlink:actuate="onRequest" xlink:title="" xlink:href="Normal.dotm"/>
  </office:meta>
</office:document-meta>
</file>